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 Unicode MS" svg:font-family="'Arial Unicode MS'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895cm"/>
    </style:style>
    <style:style style:name="co2" style:family="table-column">
      <style:table-column-properties fo:break-before="auto" style:column-width="2.369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473cm" fo:break-before="auto" style:use-optimal-row-height="false"/>
    </style:style>
    <style:style style:name="ro3" style:family="table-row">
      <style:table-row-properties style:row-height="0.841cm" fo:break-before="auto" style:use-optimal-row-height="true"/>
    </style:style>
    <style:style style:name="ro4" style:family="table-row">
      <style:table-row-properties style:row-height="1.236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PageStyle_5f_A_20_ITC4A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>
      <style:table-cell-properties fo:background-color="#96969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3" style:family="table-cell" style:parent-style-name="Default">
      <style:table-cell-properties fo:background-color="#c0c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4" style:family="table-cell" style:parent-style-name="Default">
      <style:table-cell-properties fo:background-color="#c0c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ff0000"/>
    </style:style>
    <style:style style:name="ce5" style:family="table-cell" style:parent-style-name="Default">
      <style:table-cell-properties fo:background-color="#c0c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6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gr1" style:family="graphic" style:parent-style-name="Note">
      <style:graphic-properties draw:stroke="solid" svg:stroke-width="0cm" svg:stroke-color="#000000" draw:stroke-linejoin="miter" svg:stroke-linecap="butt" draw:fill="solid" draw:fill-color="#ffffe1" draw:textarea-horizontal-align="justify" draw:textarea-vertical-align="top" draw:fit-to-size="false" style:shrink-to-fit="false" fo:min-height="3.161cm" loext:decorative="false"/>
      <style:paragraph-properties style:writing-mode="lr-tb" fo:text-align="start"/>
    </style:style>
    <style:style style:name="gr2" style:family="graphic" style:parent-style-name="Note">
      <style:graphic-properties draw:stroke="solid" svg:stroke-width="0cm" svg:stroke-color="#000000" draw:stroke-linejoin="miter" svg:stroke-linecap="butt" draw:fill="solid" draw:fill-color="#ffffe1" draw:textarea-horizontal-align="justify" draw:textarea-vertical-align="top" draw:fit-to-size="false" style:shrink-to-fit="false" fo:min-height="1.757cm" loext:decorative="false"/>
      <style:paragraph-properties style:writing-mode="lr-tb" fo:text-align="start"/>
    </style:style>
    <style:style style:name="gr3" style:family="graphic" style:parent-style-name="Note">
      <style:graphic-properties draw:stroke="solid" svg:stroke-width="0cm" svg:stroke-color="#000000" draw:stroke-linejoin="miter" svg:stroke-linecap="butt" draw:fill="solid" draw:fill-color="#ffffe1" draw:textarea-horizontal-align="justify" draw:textarea-vertical-align="top" draw:fit-to-size="false" style:shrink-to-fit="false" fo:min-height="3.556cm" loext:decorative="false"/>
      <style:paragraph-properties style:writing-mode="lr-tb" fo:text-align="start"/>
    </style:style>
    <style:style style:name="P1" style:family="paragraph">
      <loext:graphic-properties draw:fill="solid" draw:fill-color="#ffffe1"/>
      <style:paragraph-properties fo:text-align="star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 1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19" table:default-cell-style-name="Default"/>
        <table:table-column table:style-name="co1" table:number-columns-repeated="16364" table:default-cell-style-name="Default"/>
        <table:table-row table:style-name="ro1">
          <table:table-cell table:style-name="ce1" office:value-type="string" calcext:value-type="string">
            <text:p>Superfici e produzione agricola- Provincia di Cremona (fonte Istat)</text:p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1">
          <table:table-cell table:style-name="ce2" office:value-type="string" calcext:value-type="string">
            <text:p>Tempo <text:s/></text:p>
          </table:table-cell>
          <table:table-cell table:style-name="ce4" office:value-type="string" calcext:value-type="string" table:number-columns-spanned="7" table:number-rows-spanned="1">
            <text:p>2024 <text:s/></text:p>
          </table:table-cell>
          <table:covered-table-cell table:number-columns-repeated="6" table:style-name="ce3" office:value-type="string" calcext:value-type="string">
            <text:p>2024 <text:s/></text:p>
          </table:covered-table-cell>
          <table:table-cell table:style-name="ce4" office:value-type="string" calcext:value-type="string" table:number-columns-spanned="7" table:number-rows-spanned="1">
            <text:p>2025 <text:s/></text:p>
          </table:table-cell>
          <table:covered-table-cell table:number-columns-repeated="6" table:style-name="ce3" office:value-type="string" calcext:value-type="string">
            <text:p>2025 <text:s/></text:p>
          </table:covered-table-cell>
          <table:table-cell table:style-name="ce4" office:value-type="string" calcext:value-type="string" table:number-columns-spanned="5" table:number-rows-spanned="1">
            <text:p>2026 <text:s/></text:p>
          </table:table-cell>
          <table:covered-table-cell table:number-columns-repeated="4" table:style-name="ce3" office:value-type="string" calcext:value-type="string">
            <text:p>2026 <text:s/></text:p>
          </table:covered-table-cell>
          <table:table-cell table:number-columns-repeated="16364"/>
        </table:table-row>
        <table:table-row table:style-name="ro2">
          <table:table-cell table:style-name="ce2" office:value-type="string" calcext:value-type="string">
            <text:p>Indicatore <text:s/></text:p>
          </table:table-cell>
          <table:table-cell table:style-name="ce3" office:value-type="string" calcext:value-type="string">
            <text:p>Superficie totale - ettari <text:s/></text:p>
          </table:table-cell>
          <table:table-cell table:style-name="ce3" office:value-type="string" calcext:value-type="string">
            <text:p>Superficie totale - are <text:s/></text:p>
          </table:table-cell>
          <table:table-cell table:style-name="ce3" office:value-type="string" calcext:value-type="string">
            <text:p>Superficie in produzione - ettari <text:s/></text:p>
          </table:table-cell>
          <table:table-cell table:style-name="ce3" office:value-type="string" calcext:value-type="string">
            <text:p>Produzione totale - quintali <text:s/></text:p>
          </table:table-cell>
          <table:table-cell table:style-name="ce3" office:value-type="string" calcext:value-type="string">
            <text:p>Produzione totale - ettolitri <text:s/></text:p>
          </table:table-cell>
          <table:table-cell table:style-name="ce3" office:value-type="string" calcext:value-type="string">
            <office:annotation draw:style-name="gr1" draw:text-style-name="P1" svg:width="9.788cm" svg:height="3.361cm" svg:x="5.069cm" svg:y="0cm" draw:caption-point-x="14.029cm" draw:caption-point-y="1.598cm">
              <dc:creator>Autore sconosciuto</dc:creator>
              <meta:date-string/>
              <text:p>Indicatore: Per tutte le coltivazioni foraggere temporanee e permanenti, a partire dal 2020 i valori di produzione sono espressi in quintali;&lt;br /&gt;Dal 2020 sono diffusi i valori di produzione raccolta in quanto necessari per il calcolo della resa. &lt;br /&gt;La serie storica e di conseguenza l'attendibilità dei dati diffusi negli anni precedenti non vengono compromessi perché, per le foraggere, i valori di produzione totale e raccolta coincidono.</text:p>
            </office:annotation>
            <text:p>Produzione raccolta - quintali <text:s/></text:p>
          </table:table-cell>
          <table:table-cell table:style-name="ce3" office:value-type="string" calcext:value-type="string">
            <text:p>Unità foraggere <text:s/></text:p>
          </table:table-cell>
          <table:table-cell table:style-name="ce3" office:value-type="string" calcext:value-type="string">
            <text:p>Superficie totale - ettari <text:s/></text:p>
          </table:table-cell>
          <table:table-cell table:style-name="ce3" office:value-type="string" calcext:value-type="string">
            <text:p>Superficie totale - are <text:s/></text:p>
          </table:table-cell>
          <table:table-cell table:style-name="ce3" office:value-type="string" calcext:value-type="string">
            <text:p>Superficie in produzione - ettari <text:s/></text:p>
          </table:table-cell>
          <table:table-cell table:style-name="ce3" office:value-type="string" calcext:value-type="string">
            <text:p>Produzione totale - quintali <text:s/></text:p>
          </table:table-cell>
          <table:table-cell table:style-name="ce3" office:value-type="string" calcext:value-type="string">
            <text:p>Produzione totale - ettolitri <text:s/></text:p>
          </table:table-cell>
          <table:table-cell table:style-name="ce3" office:value-type="string" calcext:value-type="string">
            <office:annotation draw:style-name="gr1" draw:text-style-name="P1" svg:width="9.788cm" svg:height="3.361cm" svg:x="10.984cm" svg:y="0cm" draw:caption-point-x="24.697cm" draw:caption-point-y="1.598cm">
              <dc:creator>Autore sconosciuto</dc:creator>
              <meta:date-string/>
              <text:p>Indicatore: Per tutte le coltivazioni foraggere temporanee e permanenti, a partire dal 2020 i valori di produzione sono espressi in quintali;&lt;br /&gt;Dal 2020 sono diffusi i valori di produzione raccolta in quanto necessari per il calcolo della resa. &lt;br /&gt;La serie storica e di conseguenza l'attendibilità dei dati diffusi negli anni precedenti non vengono compromessi perché, per le foraggere, i valori di produzione totale e raccolta coincidono.</text:p>
            </office:annotation>
            <text:p>Produzione raccolta - quintali <text:s/></text:p>
          </table:table-cell>
          <table:table-cell table:style-name="ce3" office:value-type="string" calcext:value-type="string">
            <text:p>Unità foraggere <text:s/></text:p>
          </table:table-cell>
          <table:table-cell table:style-name="ce3" office:value-type="string" calcext:value-type="string">
            <text:p>Superficie totale - ettari <text:s/></text:p>
          </table:table-cell>
          <table:table-cell table:style-name="ce3" office:value-type="string" calcext:value-type="string">
            <text:p>Superficie in produzione - ettari <text:s/></text:p>
          </table:table-cell>
          <table:table-cell table:style-name="ce3" office:value-type="string" calcext:value-type="string">
            <text:p>Produzione totale - quintali <text:s/></text:p>
          </table:table-cell>
          <table:table-cell table:style-name="ce3" office:value-type="string" calcext:value-type="string">
            <text:p>Produzione totale - ettolitri <text:s/></text:p>
          </table:table-cell>
          <table:table-cell table:style-name="ce3" office:value-type="string" calcext:value-type="string">
            <office:annotation draw:style-name="gr1" draw:text-style-name="P1" svg:width="9.788cm" svg:height="3.361cm" svg:x="16.053cm" svg:y="0cm" draw:caption-point-x="33.841cm" draw:caption-point-y="1.598cm">
              <dc:creator>Autore sconosciuto</dc:creator>
              <meta:date-string/>
              <text:p>Indicatore: Per tutte le coltivazioni foraggere temporanee e permanenti, a partire dal 2020 i valori di produzione sono espressi in quintali;&lt;br /&gt;Dal 2020 sono diffusi i valori di produzione raccolta in quanto necessari per il calcolo della resa. &lt;br /&gt;La serie storica e di conseguenza l'attendibilità dei dati diffusi negli anni precedenti non vengono compromessi perché, per le foraggere, i valori di produzione totale e raccolta coincidono.</text:p>
            </office:annotation>
            <text:p>Produzione raccolta - quintali <text:s/></text:p>
          </table:table-cell>
          <table:table-cell table:number-columns-repeated="16364"/>
        </table:table-row>
        <table:table-row table:style-name="ro1">
          <table:table-cell table:style-name="ce2" office:value-type="string" calcext:value-type="string">
            <text:p>Tipo di coltivazione <text:s/></text:p>
          </table:table-cell>
          <table:table-cell table:style-name="ce5" office:value-type="string" calcext:value-type="string" table:number-columns-spanned="19" table:number-rows-spanned="1">
            <text:p><text:s text:c="2"/></text:p>
          </table:table-cell>
          <table:covered-table-cell table:number-columns-repeated="18" table:style-name="ce5" office:value-type="string" calcext:value-type="string">
            <text:p><text:s text:c="2"/></text:p>
          </table:covered-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0.632cm" draw:caption-point-x="-0.407cm" draw:caption-point-y="2.968cm">
              <dc:creator>Autore sconosciuto</dc:creator>
              <meta:date-string/>
              <text:p>Codice Eurostat: C1110</text:p>
            </office:annotation>
            <text:p>Frumento tenero <text:s/></text:p>
          </table:table-cell>
          <table:table-cell table:style-name="ce6" office:value-type="float" office:value="10440" calcext:value-type="float">
            <text:p>10.44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574200" calcext:value-type="float">
            <text:p>574.2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74200" calcext:value-type="float">
            <text:p>574.2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600" calcext:value-type="float">
            <text:p>8.60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610600" calcext:value-type="float">
            <text:p>610.6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10600" calcext:value-type="float">
            <text:p>610.6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847" calcext:value-type="float">
            <text:p>8.847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28137" calcext:value-type="float">
            <text:p>628.137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28137" calcext:value-type="float">
            <text:p>628.137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0.632cm" draw:caption-point-x="-0.407cm" draw:caption-point-y="3.497cm">
              <dc:creator>Autore sconosciuto</dc:creator>
              <meta:date-string/>
              <text:p>Codice Eurostat: C1111</text:p>
            </office:annotation>
            <text:p>Grano invernale e farro <text:s/></text:p>
          </table:table-cell>
          <table:table-cell table:style-name="ce6" office:value-type="float" office:value="10440" calcext:value-type="float">
            <text:p>10.44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574200" calcext:value-type="float">
            <text:p>574.2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74200" calcext:value-type="float">
            <text:p>574.2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600" calcext:value-type="float">
            <text:p>8.60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610600" calcext:value-type="float">
            <text:p>610.6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10600" calcext:value-type="float">
            <text:p>610.6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847" calcext:value-type="float">
            <text:p>8.847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28137" calcext:value-type="float">
            <text:p>628.137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28137" calcext:value-type="float">
            <text:p>628.137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0.632cm" draw:caption-point-x="-0.407cm" draw:caption-point-y="4.026cm">
              <dc:creator>Autore sconosciuto</dc:creator>
              <meta:date-string/>
              <text:p>Codice Eurostat: C1120</text:p>
            </office:annotation>
            <text:p>Frumento duro <text:s/></text:p>
          </table:table-cell>
          <table:table-cell table:style-name="ce6" office:value-type="float" office:value="2365" calcext:value-type="float">
            <text:p>2.365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25345" calcext:value-type="float">
            <text:p>125.34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25345" calcext:value-type="float">
            <text:p>125.34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00" calcext:value-type="float">
            <text:p>1.30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76700" calcext:value-type="float">
            <text:p>76.7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76700" calcext:value-type="float">
            <text:p>76.7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947" calcext:value-type="float">
            <text:p>947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5873" calcext:value-type="float">
            <text:p>55.873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5873" calcext:value-type="float">
            <text:p>55.873</text:p>
          </table:table-cell>
          <table:table-cell table:number-columns-repeated="16364"/>
        </table:table-row>
        <table:table-row table:style-name="ro3">
          <table:table-cell table:style-name="ce3" office:value-type="string" calcext:value-type="string">
            <office:annotation draw:style-name="gr2" draw:text-style-name="P1" svg:width="9.788cm" svg:height="1.957cm" svg:x="5.292cm" svg:y="0.631cm" draw:caption-point-x="-0.407cm" draw:caption-point-y="4.556cm">
              <dc:creator>Autore sconosciuto</dc:creator>
              <meta:date-string/>
              <text:p>Codice Eurostat: C1200</text:p>
            </office:annotation>
            <text:p>Miscele di segale e cereali invernali <text:s/></text:p>
          </table:table-cell>
          <table:table-cell table:style-name="ce6" office:value-type="float" office:value="8" calcext:value-type="float">
            <text:p>8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56" calcext:value-type="float">
            <text:p>256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56" calcext:value-type="float">
            <text:p>256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05" calcext:value-type="float">
            <text:p>10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5" calcext:value-type="float">
            <text:p>10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" calcext:value-type="float">
            <text:p>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75" calcext:value-type="float">
            <text:p>17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75" calcext:value-type="float">
            <text:p>175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0.631cm" draw:caption-point-x="-0.407cm" draw:caption-point-y="5.397cm">
              <dc:creator>Autore sconosciuto</dc:creator>
              <meta:date-string/>
              <text:p>Codice Eurostat: C1210</text:p>
            </office:annotation>
            <text:p>Segale <text:s/></text:p>
          </table:table-cell>
          <table:table-cell table:style-name="ce6" office:value-type="float" office:value="8" calcext:value-type="float">
            <text:p>8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56" calcext:value-type="float">
            <text:p>256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56" calcext:value-type="float">
            <text:p>256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05" calcext:value-type="float">
            <text:p>10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5" calcext:value-type="float">
            <text:p>10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" calcext:value-type="float">
            <text:p>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75" calcext:value-type="float">
            <text:p>17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75" calcext:value-type="float">
            <text:p>175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0.632cm" draw:caption-point-x="-0.407cm" draw:caption-point-y="5.926cm">
              <dc:creator>Autore sconosciuto</dc:creator>
              <meta:date-string/>
              <text:p>Codice Eurostat: C1300</text:p>
            </office:annotation>
            <text:p>Orzo <text:s/></text:p>
          </table:table-cell>
          <table:table-cell table:style-name="ce6" office:value-type="float" office:value="3160" calcext:value-type="float">
            <text:p>3.16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70640" calcext:value-type="float">
            <text:p>170.6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70640" calcext:value-type="float">
            <text:p>170.6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323" calcext:value-type="float">
            <text:p>2.323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62610" calcext:value-type="float">
            <text:p>162.61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62610" calcext:value-type="float">
            <text:p>162.61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238" calcext:value-type="float">
            <text:p>2.23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56660" calcext:value-type="float">
            <text:p>156.6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56660" calcext:value-type="float">
            <text:p>156.66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0.632cm" draw:caption-point-x="-0.407cm" draw:caption-point-y="6.455cm">
              <dc:creator>Autore sconosciuto</dc:creator>
              <meta:date-string/>
              <text:p>Codice Eurostat: C1310</text:p>
            </office:annotation>
            <text:p>Orzo invernale <text:s/></text:p>
          </table:table-cell>
          <table:table-cell table:style-name="ce6" office:value-type="float" office:value="3160" calcext:value-type="float">
            <text:p>3.16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70640" calcext:value-type="float">
            <text:p>170.6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70640" calcext:value-type="float">
            <text:p>170.6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323" calcext:value-type="float">
            <text:p>2.323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62610" calcext:value-type="float">
            <text:p>162.61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62610" calcext:value-type="float">
            <text:p>162.61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238" calcext:value-type="float">
            <text:p>2.23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56660" calcext:value-type="float">
            <text:p>156.6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56660" calcext:value-type="float">
            <text:p>156.660</text:p>
          </table:table-cell>
          <table:table-cell table:number-columns-repeated="16364"/>
        </table:table-row>
        <table:table-row table:style-name="ro4">
          <table:table-cell table:style-name="ce3" office:value-type="string" calcext:value-type="string">
            <office:annotation draw:style-name="gr2" draw:text-style-name="P1" svg:width="9.788cm" svg:height="1.957cm" svg:x="5.292cm" svg:y="0.632cm" draw:caption-point-x="-0.407cm" draw:caption-point-y="6.984cm">
              <dc:creator>Autore sconosciuto</dc:creator>
              <meta:date-string/>
              <text:p>Codice Eurostat: C1400</text:p>
            </office:annotation>
            <text:p>Miscele di avena e cereali primaverili (grano misto diverso dal maslin) <text:s/></text:p>
          </table:table-cell>
          <table:table-cell table:style-name="ce6" office:value-type="float" office:value="72" calcext:value-type="float">
            <text:p>72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736" calcext:value-type="float">
            <text:p>2.736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736" calcext:value-type="float">
            <text:p>2.736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3" calcext:value-type="float">
            <text:p>83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3320" calcext:value-type="float">
            <text:p>3.32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320" calcext:value-type="float">
            <text:p>3.32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1" calcext:value-type="float">
            <text:p>21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40" calcext:value-type="float">
            <text:p>8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40" calcext:value-type="float">
            <text:p>84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0.957cm" draw:caption-point-x="-0.407cm" draw:caption-point-y="7.895cm">
              <dc:creator>Autore sconosciuto</dc:creator>
              <meta:date-string/>
              <text:p>Codice Eurostat: C1410</text:p>
            </office:annotation>
            <text:p>Avena <text:s/></text:p>
          </table:table-cell>
          <table:table-cell table:style-name="ce6" office:value-type="float" office:value="72" calcext:value-type="float">
            <text:p>72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736" calcext:value-type="float">
            <text:p>2.736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736" calcext:value-type="float">
            <text:p>2.736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3" calcext:value-type="float">
            <text:p>83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3320" calcext:value-type="float">
            <text:p>3.32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320" calcext:value-type="float">
            <text:p>3.32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1" calcext:value-type="float">
            <text:p>21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40" calcext:value-type="float">
            <text:p>8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40" calcext:value-type="float">
            <text:p>84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0.958cm" draw:caption-point-x="-0.407cm" draw:caption-point-y="8.424cm">
              <dc:creator>Autore sconosciuto</dc:creator>
              <meta:date-string/>
              <text:p>Codice Eurostat: C1500</text:p>
            </office:annotation>
            <text:p>Mais <text:s/></text:p>
          </table:table-cell>
          <table:table-cell table:style-name="ce6" office:value-type="float" office:value="18840" calcext:value-type="float">
            <text:p>18.84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959360" calcext:value-type="float">
            <text:p>1.959.3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959360" calcext:value-type="float">
            <text:p>1.959.3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1856" calcext:value-type="float">
            <text:p>21.856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579008" calcext:value-type="float">
            <text:p>2.579.00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579008" calcext:value-type="float">
            <text:p>2.579.00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1020" calcext:value-type="float">
            <text:p>21.02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480360" calcext:value-type="float">
            <text:p>2.480.3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480360" calcext:value-type="float">
            <text:p>2.480.36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0.958cm" draw:caption-point-x="-0.407cm" draw:caption-point-y="8.953cm">
              <dc:creator>Autore sconosciuto</dc:creator>
              <meta:date-string/>
              <text:p>Codice Eurostat: C2000</text:p>
            </office:annotation>
            <text:p>Riso <text:s/></text:p>
          </table:table-cell>
          <table:table-cell table:number-columns-repeated="7" table:style-name="ce7" office:value-type="string" calcext:value-type="string">
            <text:p>..</text:p>
          </table:table-cell>
          <table:table-cell table:style-name="ce6" office:value-type="float" office:value="9" calcext:value-type="float">
            <text:p>9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695" calcext:value-type="float">
            <text:p>69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95" calcext:value-type="float">
            <text:p>695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0.958cm" draw:caption-point-x="-0.407cm" draw:caption-point-y="9.482cm">
              <dc:creator>Autore sconosciuto</dc:creator>
              <meta:date-string/>
              <text:p>Codice Eurostat: C1700</text:p>
            </office:annotation>
            <text:p>Sorgo <text:s/></text:p>
          </table:table-cell>
          <table:table-cell table:style-name="ce6" office:value-type="float" office:value="187" calcext:value-type="float">
            <text:p>187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3651" calcext:value-type="float">
            <text:p>13.651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651" calcext:value-type="float">
            <text:p>13.651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45" calcext:value-type="float">
            <text:p>145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1600" calcext:value-type="float">
            <text:p>11.6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1600" calcext:value-type="float">
            <text:p>11.6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58" calcext:value-type="float">
            <text:p>15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2640" calcext:value-type="float">
            <text:p>12.6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2640" calcext:value-type="float">
            <text:p>12.64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3" draw:text-style-name="P1" svg:width="9.788cm" svg:height="3.756cm" svg:x="5.292cm" svg:y="0.958cm" draw:caption-point-x="-0.407cm" draw:caption-point-y="10.011cm">
              <dc:creator>Autore sconosciuto</dc:creator>
              <meta:date-string/>
              <text:p>Codice Eurostat: C1900</text:p>
              <text:p>Tipo di coltivazione: La nuova versione del "SAIO_Crop Production Statistics Handbook" (1.5.2.1 Changes in classification), in attuazione al regolamento (UE) 2022/2379, considera C1900 solo come aggregato mentre C1990 come voce in cui inserire "Altri cereali n.c.a. (miglio, scagliola, ecc.)", sostituendosi a C1900. Pertanto dal 2025 la serie storica andrà letta considerando la sostituzione del codice (da C1900 a C1990).</text:p>
            </office:annotation>
            <text:p>Altri cereali <text:s/></text:p>
          </table:table-cell>
          <table:table-cell table:style-name="ce6" office:value-type="float" office:value="79" calcext:value-type="float">
            <text:p>79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3081" calcext:value-type="float">
            <text:p>3.081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081" calcext:value-type="float">
            <text:p>3.081</text:p>
          </table:table-cell>
          <table:table-cell table:number-columns-repeated="13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text:p>Pseudocereali <text:s/></text:p>
          </table:table-cell>
          <table:table-cell table:number-columns-repeated="14" table:style-name="ce7" office:value-type="string" calcext:value-type="string">
            <text:p>..</text:p>
          </table:table-cell>
          <table:table-cell table:style-name="ce6" office:value-type="float" office:value="5" calcext:value-type="float">
            <text:p>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50" calcext:value-type="float">
            <text:p>1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50" calcext:value-type="float">
            <text:p>15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text:p>Quinoa <text:s/></text:p>
          </table:table-cell>
          <table:table-cell table:number-columns-repeated="14" table:style-name="ce7" office:value-type="string" calcext:value-type="string">
            <text:p>..</text:p>
          </table:table-cell>
          <table:table-cell table:style-name="ce6" office:value-type="float" office:value="5" calcext:value-type="float">
            <text:p>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50" calcext:value-type="float">
            <text:p>1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50" calcext:value-type="float">
            <text:p>150</text:p>
          </table:table-cell>
          <table:table-cell table:number-columns-repeated="16364"/>
        </table:table-row>
        <table:table-row table:style-name="ro3">
          <table:table-cell table:style-name="ce3" office:value-type="string" calcext:value-type="string">
            <text:p>Altri cereali n.c.a. (miglio, scagliola, ecc.) <text:s/></text:p>
          </table:table-cell>
          <table:table-cell table:number-columns-repeated="7" table:style-name="ce7" office:value-type="string" calcext:value-type="string">
            <text:p>..</text:p>
          </table:table-cell>
          <table:table-cell table:style-name="ce6" office:value-type="float" office:value="44" calcext:value-type="float">
            <text:p>44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760" calcext:value-type="float">
            <text:p>1.7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760" calcext:value-type="float">
            <text:p>1.7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8" calcext:value-type="float">
            <text:p>6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720" calcext:value-type="float">
            <text:p>2.72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720" calcext:value-type="float">
            <text:p>2.72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27cm" draw:caption-point-x="-0.407cm" draw:caption-point-y="12.128cm">
              <dc:creator>Autore sconosciuto</dc:creator>
              <meta:date-string/>
              <text:p>Codice Eurostat: P1100_I</text:p>
            </office:annotation>
            <text:p>Pisello proteico <text:s/></text:p>
          </table:table-cell>
          <table:table-cell table:style-name="ce6" office:value-type="float" office:value="330" calcext:value-type="float">
            <text:p>33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1880" calcext:value-type="float">
            <text:p>11.8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1880" calcext:value-type="float">
            <text:p>11.8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45" calcext:value-type="float">
            <text:p>145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5800" calcext:value-type="float">
            <text:p>5.8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800" calcext:value-type="float">
            <text:p>5.8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60" calcext:value-type="float">
            <text:p>1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400" calcext:value-type="float">
            <text:p>6.4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400" calcext:value-type="float">
            <text:p>6.40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27cm" draw:caption-point-x="-0.407cm" draw:caption-point-y="12.657cm">
              <dc:creator>Autore sconosciuto</dc:creator>
              <meta:date-string/>
              <text:p>Codice Eurostat: P1200_II</text:p>
            </office:annotation>
            <text:p>Fagiolo secco <text:s/></text:p>
          </table:table-cell>
          <table:table-cell table:style-name="ce6" office:value-type="float" office:value="8" calcext:value-type="float">
            <text:p>8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80" calcext:value-type="float">
            <text:p>2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80" calcext:value-type="float">
            <text:p>2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35" calcext:value-type="float">
            <text:p>3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5" calcext:value-type="float">
            <text:p>3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" calcext:value-type="float">
            <text:p>1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5" calcext:value-type="float">
            <text:p>3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5" calcext:value-type="float">
            <text:p>35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27cm" draw:caption-point-x="-0.407cm" draw:caption-point-y="13.186cm">
              <dc:creator>Autore sconosciuto</dc:creator>
              <meta:date-string/>
              <text:p>Codice Eurostat: P1200_I</text:p>
            </office:annotation>
            <text:p>Fava da granella <text:s/></text:p>
          </table:table-cell>
          <table:table-cell table:style-name="ce6" office:value-type="float" office:value="37" calcext:value-type="float">
            <text:p>37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295" calcext:value-type="float">
            <text:p>1.29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295" calcext:value-type="float">
            <text:p>1.29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3" calcext:value-type="float">
            <text:p>43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505" calcext:value-type="float">
            <text:p>1.50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505" calcext:value-type="float">
            <text:p>1.50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8" calcext:value-type="float">
            <text:p>3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30" calcext:value-type="float">
            <text:p>1.33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30" calcext:value-type="float">
            <text:p>1.33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27cm" draw:caption-point-x="-0.407cm" draw:caption-point-y="13.715cm">
              <dc:creator>Autore sconosciuto</dc:creator>
              <meta:date-string/>
              <text:p>Codice Eurostat: P9100</text:p>
            </office:annotation>
            <text:p>Lenticchia <text:s/>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5" calcext:value-type="float">
            <text:p>1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5" calcext:value-type="float">
            <text:p>15</text:p>
          </table:table-cell>
          <table:table-cell table:number-columns-repeated="8" table:style-name="ce7" office:value-type="string" calcext:value-type="string">
            <text:p>..</text:p>
          </table:table-cell>
          <table:table-cell table:style-name="ce6" office:value-type="float" office:value="1" calcext:value-type="float">
            <text:p>1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7" calcext:value-type="float">
            <text:p>17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7" calcext:value-type="float">
            <text:p>17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27cm" draw:caption-point-x="-0.407cm" draw:caption-point-y="14.245cm">
              <dc:creator>Autore sconosciuto</dc:creator>
              <meta:date-string/>
              <text:p>Codice Eurostat: P9200</text:p>
            </office:annotation>
            <text:p>Cece <text:s/></text:p>
          </table:table-cell>
          <table:table-cell table:number-columns-repeated="14" table:style-name="ce7" office:value-type="string" calcext:value-type="string">
            <text:p>..</text:p>
          </table:table-cell>
          <table:table-cell table:style-name="ce6" office:value-type="float" office:value="1" calcext:value-type="float">
            <text:p>1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5" calcext:value-type="float">
            <text:p>2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5" calcext:value-type="float">
            <text:p>25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27cm" draw:caption-point-x="-0.407cm" draw:caption-point-y="14.774cm">
              <dc:creator>Autore sconosciuto</dc:creator>
              <meta:date-string/>
              <text:p>Codice Eurostat: R1000_II</text:p>
            </office:annotation>
            <text:p>Patata comune <text:s/></text:p>
          </table:table-cell>
          <table:table-cell table:style-name="ce6" office:value-type="float" office:value="22" calcext:value-type="float">
            <text:p>22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5040" calcext:value-type="float">
            <text:p>5.0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040" calcext:value-type="float">
            <text:p>5.0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0" calcext:value-type="float">
            <text:p>4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0000" calcext:value-type="float">
            <text:p>10.0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000" calcext:value-type="float">
            <text:p>10.0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91" calcext:value-type="float">
            <text:p>91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2750" calcext:value-type="float">
            <text:p>22.7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2750" calcext:value-type="float">
            <text:p>22.75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27cm" draw:caption-point-x="-0.407cm" draw:caption-point-y="15.303cm">
              <dc:creator>Autore sconosciuto</dc:creator>
              <meta:date-string/>
              <text:p>Codice Eurostat: R2000</text:p>
            </office:annotation>
            <text:p>Barbabietola da zucchero <text:s/></text:p>
          </table:table-cell>
          <table:table-cell table:style-name="ce6" office:value-type="float" office:value="272" calcext:value-type="float">
            <text:p>272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29796" calcext:value-type="float">
            <text:p>129.796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15755" calcext:value-type="float">
            <text:p>115.75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72" calcext:value-type="float">
            <text:p>72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43688" calcext:value-type="float">
            <text:p>43.68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0041" calcext:value-type="float">
            <text:p>40.041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27cm" draw:caption-point-x="-0.407cm" draw:caption-point-y="15.832cm">
              <dc:creator>Autore sconosciuto</dc:creator>
              <meta:date-string/>
              <text:p>Codice Eurostat: I1111</text:p>
            </office:annotation>
            <text:p>Colza <text:s/></text:p>
          </table:table-cell>
          <table:table-cell table:style-name="ce6" office:value-type="float" office:value="540" calcext:value-type="float">
            <text:p>54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6740" calcext:value-type="float">
            <text:p>16.7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6740" calcext:value-type="float">
            <text:p>16.7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50" calcext:value-type="float">
            <text:p>45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7100" calcext:value-type="float">
            <text:p>17.1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7100" calcext:value-type="float">
            <text:p>17.1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05" calcext:value-type="float">
            <text:p>40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5390" calcext:value-type="float">
            <text:p>15.39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5390" calcext:value-type="float">
            <text:p>15.39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27cm" draw:caption-point-x="-0.407cm" draw:caption-point-y="16.361cm">
              <dc:creator>Autore sconosciuto</dc:creator>
              <meta:date-string/>
              <text:p>Codice Eurostat: I1120</text:p>
            </office:annotation>
            <text:p>Girasole <text:s/></text:p>
          </table:table-cell>
          <table:table-cell table:style-name="ce6" office:value-type="float" office:value="515" calcext:value-type="float">
            <text:p>515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5450" calcext:value-type="float">
            <text:p>15.4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5450" calcext:value-type="float">
            <text:p>15.4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24" calcext:value-type="float">
            <text:p>524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9912" calcext:value-type="float">
            <text:p>19.912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9912" calcext:value-type="float">
            <text:p>19.912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13" calcext:value-type="float">
            <text:p>813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0894" calcext:value-type="float">
            <text:p>30.894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0894" calcext:value-type="float">
            <text:p>30.894</text:p>
          </table:table-cell>
          <table:table-cell table:number-columns-repeated="16364"/>
        </table:table-row>
        <table:table-row table:style-name="ro3">
          <table:table-cell table:style-name="ce3" office:value-type="string" calcext:value-type="string">
            <office:annotation draw:style-name="gr2" draw:text-style-name="P1" svg:width="9.788cm" svg:height="1.957cm" svg:x="5.292cm" svg:y="1.27cm" draw:caption-point-x="-0.407cm" draw:caption-point-y="16.89cm">
              <dc:creator>Autore sconosciuto</dc:creator>
              <meta:date-string/>
              <text:p>Codice Eurostat: I1190_II</text:p>
            </office:annotation>
            <text:p>Altre colture di semi oleosi diversi dal sesamo <text:s/>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80" calcext:value-type="float">
            <text:p>2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80" calcext:value-type="float">
            <text:p>280</text:p>
          </table:table-cell>
          <table:table-cell table:number-columns-repeated="13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582cm" draw:caption-point-x="-0.407cm" draw:caption-point-y="17.42cm">
              <dc:creator>Autore sconosciuto</dc:creator>
              <meta:date-string/>
              <text:p>Codice Eurostat: I1130</text:p>
            </office:annotation>
            <text:p>Soia <text:s/></text:p>
          </table:table-cell>
          <table:table-cell table:style-name="ce6" office:value-type="float" office:value="7980" calcext:value-type="float">
            <text:p>7.98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63340" calcext:value-type="float">
            <text:p>263.3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63340" calcext:value-type="float">
            <text:p>263.3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415" calcext:value-type="float">
            <text:p>6.415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43770" calcext:value-type="float">
            <text:p>243.77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43770" calcext:value-type="float">
            <text:p>243.77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630" calcext:value-type="float">
            <text:p>5.63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13940" calcext:value-type="float">
            <text:p>213.9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13940" calcext:value-type="float">
            <text:p>213.94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582cm" draw:caption-point-x="-0.407cm" draw:caption-point-y="17.949cm">
              <dc:creator>Autore sconosciuto</dc:creator>
              <meta:date-string/>
              <text:p>Codice Eurostat: I5000_II</text:p>
            </office:annotation>
            <text:p>Prezzemolo in piena aria <text:s/>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00" calcext:value-type="float">
            <text:p>2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00" calcext:value-type="float">
            <text:p>2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00" calcext:value-type="float">
            <text:p>2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00" calcext:value-type="float">
            <text:p>20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582cm" draw:caption-point-x="-0.407cm" draw:caption-point-y="18.478cm">
              <dc:creator>Autore sconosciuto</dc:creator>
              <meta:date-string/>
              <text:p>Codice Eurostat: I5000_III</text:p>
            </office:annotation>
            <text:p>Basilico <text:s/>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52" calcext:value-type="float">
            <text:p>852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22" calcext:value-type="float">
            <text:p>1.022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22" calcext:value-type="float">
            <text:p>1.022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3600" calcext:value-type="float">
            <text:p>3.6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800" calcext:value-type="float">
            <text:p>10.8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800" calcext:value-type="float">
            <text:p>10.80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582cm" draw:caption-point-x="-0.407cm" draw:caption-point-y="19.007cm">
              <dc:creator>Autore sconosciuto</dc:creator>
              <meta:date-string/>
              <text:p>Codice Eurostat: I5000_I</text:p>
            </office:annotation>
            <text:p>Prezzemolo in serra <text:s/>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0" calcext:value-type="float">
            <text:p>1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00" calcext:value-type="float">
            <text:p>2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00" calcext:value-type="float">
            <text:p>20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00" calcext:value-type="float">
            <text:p>1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00" calcext:value-type="float">
            <text:p>2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00" calcext:value-type="float">
            <text:p>20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582cm" draw:caption-point-x="-0.407cm" draw:caption-point-y="19.536cm">
              <dc:creator>Autore sconosciuto</dc:creator>
              <meta:date-string/>
              <text:p>Codice Eurostat: G1100_I</text:p>
            </office:annotation>
            <text:p>Orzo a maturazione cerosa <text:s/></text:p>
          </table:table-cell>
          <table:table-cell table:style-name="ce6" office:value-type="float" office:value="1880" calcext:value-type="float">
            <text:p>1.8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880" calcext:value-type="float">
            <text:p>1.88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676800" calcext:value-type="float">
            <text:p>676.800</text:p>
          </table:table-cell>
          <table:table-cell table:style-name="ce6" office:value-type="float" office:value="15160.32" calcext:value-type="float">
            <text:p>15.160</text:p>
          </table:table-cell>
          <table:table-cell table:style-name="ce6" office:value-type="float" office:value="2129" calcext:value-type="float">
            <text:p>2.129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129" calcext:value-type="float">
            <text:p>2.129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809020" calcext:value-type="float">
            <text:p>809.020</text:p>
          </table:table-cell>
          <table:table-cell table:style-name="ce6" office:value-type="float" office:value="18122.048" calcext:value-type="float">
            <text:p>18.122</text:p>
          </table:table-cell>
          <table:table-cell table:number-columns-repeated="5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583cm" draw:caption-point-x="-0.407cm" draw:caption-point-y="20.065cm">
              <dc:creator>Autore sconosciuto</dc:creator>
              <meta:date-string/>
              <text:p>Codice Eurostat: G3000</text:p>
            </office:annotation>
            <text:p>Mais ceroso <text:s/></text:p>
          </table:table-cell>
          <table:table-cell table:style-name="ce6" office:value-type="float" office:value="56410" calcext:value-type="float">
            <text:p>56.41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6410" calcext:value-type="float">
            <text:p>56.41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31025500" calcext:value-type="float">
            <text:p>31.025.500</text:p>
          </table:table-cell>
          <table:table-cell table:style-name="ce6" office:value-type="float" office:value="775637.5" calcext:value-type="float">
            <text:p>775.638</text:p>
          </table:table-cell>
          <table:table-cell table:style-name="ce6" office:value-type="float" office:value="59760" calcext:value-type="float">
            <text:p>59.7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9760" calcext:value-type="float">
            <text:p>59.76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34660800" calcext:value-type="float">
            <text:p>34.660.800</text:p>
          </table:table-cell>
          <table:table-cell table:style-name="ce6" office:value-type="float" office:value="866520" calcext:value-type="float">
            <text:p>866.520</text:p>
          </table:table-cell>
          <table:table-cell table:number-columns-repeated="5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582cm" draw:caption-point-x="-0.407cm" draw:caption-point-y="20.595cm">
              <dc:creator>Autore sconosciuto</dc:creator>
              <meta:date-string/>
              <text:p>Codice Eurostat: G1100_II</text:p>
            </office:annotation>
            <text:p>Loietto <text:s/></text:p>
          </table:table-cell>
          <table:table-cell table:style-name="ce6" office:value-type="float" office:value="5340" calcext:value-type="float">
            <text:p>5.3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340" calcext:value-type="float">
            <text:p>5.34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029200" calcext:value-type="float">
            <text:p>2.029.200</text:p>
          </table:table-cell>
          <table:table-cell table:style-name="ce6" office:value-type="float" office:value="36525.6" calcext:value-type="float">
            <text:p>36.526</text:p>
          </table:table-cell>
          <table:table-cell table:style-name="ce6" office:value-type="float" office:value="4898" calcext:value-type="float">
            <text:p>4.89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898" calcext:value-type="float">
            <text:p>4.898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861240" calcext:value-type="float">
            <text:p>1.861.240</text:p>
          </table:table-cell>
          <table:table-cell table:style-name="ce6" office:value-type="float" office:value="33502.32" calcext:value-type="float">
            <text:p>33.502</text:p>
          </table:table-cell>
          <table:table-cell table:number-columns-repeated="5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582cm" draw:caption-point-x="-0.407cm" draw:caption-point-y="21.124cm">
              <dc:creator>Autore sconosciuto</dc:creator>
              <meta:date-string/>
              <text:p>Codice Eurostat: G1100_III</text:p>
            </office:annotation>
            <text:p>Altri erbai monofiti <text:s/></text:p>
          </table:table-cell>
          <table:table-cell table:style-name="ce6" office:value-type="float" office:value="16670" calcext:value-type="float">
            <text:p>16.67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6670" calcext:value-type="float">
            <text:p>16.67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5972650" calcext:value-type="float">
            <text:p>5.972.650</text:p>
          </table:table-cell>
          <table:table-cell table:style-name="ce6" office:value-type="float" office:value="72866.33" calcext:value-type="float">
            <text:p>72.866</text:p>
          </table:table-cell>
          <table:table-cell table:style-name="ce6" office:value-type="float" office:value="17765" calcext:value-type="float">
            <text:p>17.76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7765" calcext:value-type="float">
            <text:p>17.765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6610870" calcext:value-type="float">
            <text:p>6.610.870</text:p>
          </table:table-cell>
          <table:table-cell table:style-name="ce6" office:value-type="float" office:value="80652.614" calcext:value-type="float">
            <text:p>80.653</text:p>
          </table:table-cell>
          <table:table-cell table:number-columns-repeated="5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582cm" draw:caption-point-x="-0.407cm" draw:caption-point-y="21.653cm">
              <dc:creator>Autore sconosciuto</dc:creator>
              <meta:date-string/>
              <text:p>Codice Eurostat: G1200_I</text:p>
            </office:annotation>
            <text:p>Graminacee <text:s/></text:p>
          </table:table-cell>
          <table:table-cell table:style-name="ce6" office:value-type="float" office:value="2650" calcext:value-type="float">
            <text:p>2.6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650" calcext:value-type="float">
            <text:p>2.65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715500" calcext:value-type="float">
            <text:p>715.500</text:p>
          </table:table-cell>
          <table:table-cell table:style-name="ce6" office:value-type="float" office:value="10017" calcext:value-type="float">
            <text:p>10.017</text:p>
          </table:table-cell>
          <table:table-cell table:style-name="ce6" office:value-type="float" office:value="2700" calcext:value-type="float">
            <text:p>2.7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700" calcext:value-type="float">
            <text:p>2.70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783000" calcext:value-type="float">
            <text:p>783.000</text:p>
          </table:table-cell>
          <table:table-cell table:style-name="ce6" office:value-type="float" office:value="10962" calcext:value-type="float">
            <text:p>10.962</text:p>
          </table:table-cell>
          <table:table-cell table:number-columns-repeated="5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582cm" draw:caption-point-x="-0.407cm" draw:caption-point-y="22.182cm">
              <dc:creator>Autore sconosciuto</dc:creator>
              <meta:date-string/>
              <text:p>Codice Eurostat: G1200_II</text:p>
            </office:annotation>
            <text:p>Leguminose <text:s/></text:p>
          </table:table-cell>
          <table:table-cell table:style-name="ce6" office:value-type="float" office:value="760" calcext:value-type="float">
            <text:p>7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760" calcext:value-type="float">
            <text:p>76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05200" calcext:value-type="float">
            <text:p>205.200</text:p>
          </table:table-cell>
          <table:table-cell table:style-name="ce6" office:value-type="float" office:value="2667.6" calcext:value-type="float">
            <text:p>2.668</text:p>
          </table:table-cell>
          <table:table-cell table:style-name="ce6" office:value-type="float" office:value="517" calcext:value-type="float">
            <text:p>517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17" calcext:value-type="float">
            <text:p>517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49930" calcext:value-type="float">
            <text:p>149.930</text:p>
          </table:table-cell>
          <table:table-cell table:style-name="ce6" office:value-type="float" office:value="1949.09" calcext:value-type="float">
            <text:p>1.949</text:p>
          </table:table-cell>
          <table:table-cell table:number-columns-repeated="5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582cm" draw:caption-point-x="-0.407cm" draw:caption-point-y="22.711cm">
              <dc:creator>Autore sconosciuto</dc:creator>
              <meta:date-string/>
              <text:p>Codice Eurostat: G1200_III</text:p>
            </office:annotation>
            <text:p>Altri miscugli <text:s/></text:p>
          </table:table-cell>
          <table:table-cell table:style-name="ce6" office:value-type="float" office:value="7350" calcext:value-type="float">
            <text:p>7.3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7350" calcext:value-type="float">
            <text:p>7.35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984500" calcext:value-type="float">
            <text:p>1.984.500</text:p>
          </table:table-cell>
          <table:table-cell table:style-name="ce6" office:value-type="float" office:value="26592.3" calcext:value-type="float">
            <text:p>26.592</text:p>
          </table:table-cell>
          <table:table-cell table:style-name="ce6" office:value-type="float" office:value="6754" calcext:value-type="float">
            <text:p>6.754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754" calcext:value-type="float">
            <text:p>6.754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958660" calcext:value-type="float">
            <text:p>1.958.660</text:p>
          </table:table-cell>
          <table:table-cell table:style-name="ce6" office:value-type="float" office:value="26246.044" calcext:value-type="float">
            <text:p>26.246</text:p>
          </table:table-cell>
          <table:table-cell table:number-columns-repeated="5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583cm" draw:caption-point-x="-0.407cm" draw:caption-point-y="23.24cm">
              <dc:creator>Autore sconosciuto</dc:creator>
              <meta:date-string/>
              <text:p>Codice Eurostat: G2100</text:p>
            </office:annotation>
            <text:p>Erba medica <text:s/></text:p>
          </table:table-cell>
          <table:table-cell table:style-name="ce6" office:value-type="float" office:value="10437" calcext:value-type="float">
            <text:p>10.437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437" calcext:value-type="float">
            <text:p>10.437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4279170" calcext:value-type="float">
            <text:p>4.279.170</text:p>
          </table:table-cell>
          <table:table-cell table:style-name="ce6" office:value-type="float" office:value="57768.795" calcext:value-type="float">
            <text:p>57.769</text:p>
          </table:table-cell>
          <table:table-cell table:style-name="ce6" office:value-type="float" office:value="9376" calcext:value-type="float">
            <text:p>9.376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9376" calcext:value-type="float">
            <text:p>9.376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4275456" calcext:value-type="float">
            <text:p>4.275.456</text:p>
          </table:table-cell>
          <table:table-cell table:style-name="ce6" office:value-type="float" office:value="57718.656" calcext:value-type="float">
            <text:p>57.719</text:p>
          </table:table-cell>
          <table:table-cell table:number-columns-repeated="5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3">
          <table:table-cell table:style-name="ce3" office:value-type="string" calcext:value-type="string">
            <office:annotation draw:style-name="gr2" draw:text-style-name="P1" svg:width="9.788cm" svg:height="1.957cm" svg:x="5.292cm" svg:y="1.582cm" draw:caption-point-x="-0.407cm" draw:caption-point-y="23.77cm">
              <dc:creator>Autore sconosciuto</dc:creator>
              <meta:date-string/>
              <text:p>Codice Eurostat: G2990</text:p>
            </office:annotation>
            <text:p>Altre specie di foraggere temporanee nca <text:s/></text:p>
          </table:table-cell>
          <table:table-cell table:style-name="ce6" office:value-type="float" office:value="13" calcext:value-type="float">
            <text:p>13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" calcext:value-type="float">
            <text:p>13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4784" calcext:value-type="float">
            <text:p>4.784</text:p>
          </table:table-cell>
          <table:table-cell table:style-name="ce6" office:value-type="float" office:value="64.1056" calcext:value-type="float">
            <text:p>64</text:p>
          </table:table-cell>
          <table:table-cell table:number-columns-repeated="12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894cm" draw:caption-point-x="-0.407cm" draw:caption-point-y="24.299cm">
              <dc:creator>Autore sconosciuto</dc:creator>
              <meta:date-string/>
              <text:p>Codice Eurostat: G2910</text:p>
            </office:annotation>
            <text:p>Trifoglio e miscele <text:s/></text:p>
          </table:table-cell>
          <table:table-cell table:style-name="ce6" office:value-type="float" office:value="157" calcext:value-type="float">
            <text:p>157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57" calcext:value-type="float">
            <text:p>157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59660" calcext:value-type="float">
            <text:p>59.6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3" calcext:value-type="float">
            <text:p>83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3" calcext:value-type="float">
            <text:p>83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33615" calcext:value-type="float">
            <text:p>33.615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894cm" draw:caption-point-x="-0.407cm" draw:caption-point-y="24.828cm">
              <dc:creator>Autore sconosciuto</dc:creator>
              <meta:date-string/>
              <text:p>Codice Eurostat: V5900</text:p>
            </office:annotation>
            <text:p>Altri legumi freschi <text:s/>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30" calcext:value-type="float">
            <text:p>13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0" calcext:value-type="float">
            <text:p>130</text:p>
          </table:table-cell>
          <table:table-cell table:number-columns-repeated="13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895cm" draw:caption-point-x="-0.407cm" draw:caption-point-y="25.357cm">
              <dc:creator>Autore sconosciuto</dc:creator>
              <meta:date-string/>
              <text:p>Codice Eurostat: V5900_I</text:p>
            </office:annotation>
            <text:p>Fava fresca in piena aria <text:s/>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30" calcext:value-type="float">
            <text:p>13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0" calcext:value-type="float">
            <text:p>130</text:p>
          </table:table-cell>
          <table:table-cell table:number-columns-repeated="13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895cm" draw:caption-point-x="-0.407cm" draw:caption-point-y="25.886cm">
              <dc:creator>Autore sconosciuto</dc:creator>
              <meta:date-string/>
              <text:p>Codice Eurostat: V2100</text:p>
            </office:annotation>
            <text:p>Porro in piena aria <text:s/>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50" calcext:value-type="float">
            <text:p>2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50" calcext:value-type="float">
            <text:p>2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50" calcext:value-type="float">
            <text:p>2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50" calcext:value-type="float">
            <text:p>25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895cm" draw:caption-point-x="-0.407cm" draw:caption-point-y="26.415cm">
              <dc:creator>Autore sconosciuto</dc:creator>
              <meta:date-string/>
              <text:p>Codice Eurostat: V1310</text:p>
            </office:annotation>
            <text:p>Cavolo bianco <text:s/></text:p>
          </table:table-cell>
          <table:table-cell table:style-name="ce6" office:value-type="float" office:value="6" calcext:value-type="float">
            <text:p>6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800" calcext:value-type="float">
            <text:p>1.8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800" calcext:value-type="float">
            <text:p>1.8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500" calcext:value-type="float">
            <text:p>1.5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500" calcext:value-type="float">
            <text:p>1.5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" calcext:value-type="float">
            <text:p>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500" calcext:value-type="float">
            <text:p>1.5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500" calcext:value-type="float">
            <text:p>1.50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1.894cm" draw:caption-point-x="-0.407cm" draw:caption-point-y="26.945cm">
              <dc:creator>Autore sconosciuto</dc:creator>
              <meta:date-string/>
              <text:p>Codice Eurostat: V1330</text:p>
            </office:annotation>
            <text:p>Cavolo verza <text:s/>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500" calcext:value-type="float">
            <text:p>1.5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500" calcext:value-type="float">
            <text:p>1.5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" calcext:value-type="float">
            <text:p>6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800" calcext:value-type="float">
            <text:p>1.8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800" calcext:value-type="float">
            <text:p>1.8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" calcext:value-type="float">
            <text:p>6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800" calcext:value-type="float">
            <text:p>1.8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800" calcext:value-type="float">
            <text:p>1.800</text:p>
          </table:table-cell>
          <table:table-cell table:number-columns-repeated="16364"/>
        </table:table-row>
        <table:table-row table:style-name="ro3">
          <table:table-cell table:style-name="ce3" office:value-type="string" calcext:value-type="string">
            <office:annotation draw:style-name="gr2" draw:text-style-name="P1" svg:width="9.788cm" svg:height="1.957cm" svg:x="5.292cm" svg:y="1.894cm" draw:caption-point-x="-0.407cm" draw:caption-point-y="27.474cm">
              <dc:creator>Autore sconosciuto</dc:creator>
              <meta:date-string/>
              <text:p>Codice Eurostat: V1900_I</text:p>
            </office:annotation>
            <text:p>Broccoletto di rapa in piena aria <text:s/>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00" calcext:value-type="float">
            <text:p>2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00" calcext:value-type="float">
            <text:p>2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7" calcext:value-type="float">
            <text:p>7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700" calcext:value-type="float">
            <text:p>7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700" calcext:value-type="float">
            <text:p>7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" calcext:value-type="float">
            <text:p>6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00" calcext:value-type="float">
            <text:p>6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00" calcext:value-type="float">
            <text:p>600</text:p>
          </table:table-cell>
          <table:table-cell table:number-columns-repeated="16364"/>
        </table:table-row>
        <table:table-row table:style-name="ro3">
          <table:table-cell table:style-name="ce3" office:value-type="string" calcext:value-type="string">
            <office:annotation draw:style-name="gr2" draw:text-style-name="P1" svg:width="9.788cm" svg:height="1.957cm" svg:x="5.292cm" svg:y="2.207cm" draw:caption-point-x="-0.407cm" draw:caption-point-y="28.003cm">
              <dc:creator>Autore sconosciuto</dc:creator>
              <meta:date-string/>
              <text:p>Codice Eurostat: V1100</text:p>
            </office:annotation>
            <text:p>Cavolfiore <text:s/>(e cavolo broccolo) <text:s/></text:p>
          </table:table-cell>
          <table:table-cell table:style-name="ce6" office:value-type="float" office:value="39" calcext:value-type="float">
            <text:p>39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1310" calcext:value-type="float">
            <text:p>11.31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1310" calcext:value-type="float">
            <text:p>11.31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870" calcext:value-type="float">
            <text:p>87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70" calcext:value-type="float">
            <text:p>87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" calcext:value-type="float">
            <text:p>3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70" calcext:value-type="float">
            <text:p>87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70" calcext:value-type="float">
            <text:p>87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2.519cm" draw:caption-point-x="-0.407cm" draw:caption-point-y="28.532cm">
              <dc:creator>Autore sconosciuto</dc:creator>
              <meta:date-string/>
              <text:p>Codice Eurostat: V5100_II</text:p>
            </office:annotation>
            <text:p>Pisello in piena aria <text:s/></text:p>
          </table:table-cell>
          <table:table-cell table:style-name="ce6" office:value-type="float" office:value="221" calcext:value-type="float">
            <text:p>221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0608" calcext:value-type="float">
            <text:p>10.60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608" calcext:value-type="float">
            <text:p>10.60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05" calcext:value-type="float">
            <text:p>205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1070" calcext:value-type="float">
            <text:p>11.07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1070" calcext:value-type="float">
            <text:p>11.07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3">
          <table:table-cell table:style-name="ce3" office:value-type="string" calcext:value-type="string">
            <office:annotation draw:style-name="gr2" draw:text-style-name="P1" svg:width="9.788cm" svg:height="1.957cm" svg:x="5.292cm" svg:y="2.519cm" draw:caption-point-x="-0.407cm" draw:caption-point-y="29.061cm">
              <dc:creator>Autore sconosciuto</dc:creator>
              <meta:date-string/>
              <text:p>Codice Eurostat: V5200_II</text:p>
            </office:annotation>
            <text:p>Fagiolo e fagiolino in piena aria <text:s/></text:p>
          </table:table-cell>
          <table:table-cell table:style-name="ce6" office:value-type="float" office:value="100" calcext:value-type="float">
            <text:p>10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6500" calcext:value-type="float">
            <text:p>6.5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500" calcext:value-type="float">
            <text:p>6.5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62" calcext:value-type="float">
            <text:p>162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1340" calcext:value-type="float">
            <text:p>11.3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1340" calcext:value-type="float">
            <text:p>11.3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85" calcext:value-type="float">
            <text:p>18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2950" calcext:value-type="float">
            <text:p>12.9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2950" calcext:value-type="float">
            <text:p>12.95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2.831cm" draw:caption-point-x="-0.407cm" draw:caption-point-y="29.59cm">
              <dc:creator>Autore sconosciuto</dc:creator>
              <meta:date-string/>
              <text:p>Codice Eurostat: V4210</text:p>
            </office:annotation>
            <text:p>Cipolla in piena aria <text:s/>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3000" calcext:value-type="float">
            <text:p>3.0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000" calcext:value-type="float">
            <text:p>3.0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3100" calcext:value-type="float">
            <text:p>3.1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100" calcext:value-type="float">
            <text:p>3.1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" calcext:value-type="float">
            <text:p>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480" calcext:value-type="float">
            <text:p>2.4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480" calcext:value-type="float">
            <text:p>2.480</text:p>
          </table:table-cell>
          <table:table-cell table:number-columns-repeated="16364"/>
        </table:table-row>
        <table:table-row table:style-name="ro3">
          <table:table-cell table:style-name="ce3" office:value-type="string" calcext:value-type="string">
            <office:annotation draw:style-name="gr2" draw:text-style-name="P1" svg:width="9.788cm" svg:height="1.957cm" svg:x="5.292cm" svg:y="2.831cm" draw:caption-point-x="-0.407cm" draw:caption-point-y="30.12cm">
              <dc:creator>Autore sconosciuto</dc:creator>
              <meta:date-string/>
              <text:p>Codice Eurostat: V4100_II</text:p>
            </office:annotation>
            <text:p>Carota e pastinaca in piena aria <text:s/></text:p>
          </table:table-cell>
          <table:table-cell table:number-columns-repeated="7" table:style-name="ce7" office:value-type="string" calcext:value-type="string">
            <text:p>..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350" calcext:value-type="float">
            <text:p>3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50" calcext:value-type="float">
            <text:p>3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" calcext:value-type="float">
            <text:p>1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50" calcext:value-type="float">
            <text:p>3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50" calcext:value-type="float">
            <text:p>350</text:p>
          </table:table-cell>
          <table:table-cell table:number-columns-repeated="16364"/>
        </table:table-row>
        <table:table-row table:style-name="ro3">
          <table:table-cell table:style-name="ce3" office:value-type="string" calcext:value-type="string">
            <office:annotation draw:style-name="gr2" draw:text-style-name="P1" svg:width="9.788cm" svg:height="1.957cm" svg:x="5.292cm" svg:y="3.143cm" draw:caption-point-x="-0.407cm" draw:caption-point-y="30.649cm">
              <dc:creator>Autore sconosciuto</dc:creator>
              <meta:date-string/>
              <text:p>Codice Eurostat: V4300_II</text:p>
            </office:annotation>
            <text:p>Barbabietola da orto in piena aria <text:s/>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000" calcext:value-type="float">
            <text:p>1.0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00" calcext:value-type="float">
            <text:p>1.0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000" calcext:value-type="float">
            <text:p>1.0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00" calcext:value-type="float">
            <text:p>1.00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3.455cm" draw:caption-point-x="-0.407cm" draw:caption-point-y="31.178cm">
              <dc:creator>Autore sconosciuto</dc:creator>
              <meta:date-string/>
              <text:p>Codice Eurostat: V2600_II</text:p>
            </office:annotation>
            <text:p>Asparago in piena aria <text:s/>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90" calcext:value-type="float">
            <text:p>9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90" calcext:value-type="float">
            <text:p>9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20" calcext:value-type="float">
            <text:p>12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20" calcext:value-type="float">
            <text:p>12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" calcext:value-type="float">
            <text:p>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0" calcext:value-type="float">
            <text:p>1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0" calcext:value-type="float">
            <text:p>100</text:p>
          </table:table-cell>
          <table:table-cell table:number-columns-repeated="16364"/>
        </table:table-row>
        <table:table-row table:style-name="ro3">
          <table:table-cell table:style-name="ce3" office:value-type="string" calcext:value-type="string">
            <office:annotation draw:style-name="gr2" draw:text-style-name="P1" svg:width="9.788cm" svg:height="1.957cm" svg:x="5.292cm" svg:y="3.456cm" draw:caption-point-x="-0.407cm" draw:caption-point-y="31.707cm">
              <dc:creator>Autore sconosciuto</dc:creator>
              <meta:date-string/>
              <text:p>Codice Eurostat: V2700_II</text:p>
            </office:annotation>
            <text:p>Radicchio o cicoria in piena aria <text:s/></text:p>
          </table:table-cell>
          <table:table-cell table:style-name="ce6" office:value-type="float" office:value="27" calcext:value-type="float">
            <text:p>27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6210" calcext:value-type="float">
            <text:p>6.21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210" calcext:value-type="float">
            <text:p>6.21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7" calcext:value-type="float">
            <text:p>27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6210" calcext:value-type="float">
            <text:p>6.21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210" calcext:value-type="float">
            <text:p>6.21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3" calcext:value-type="float">
            <text:p>23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290" calcext:value-type="float">
            <text:p>5.29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290" calcext:value-type="float">
            <text:p>5.29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3.768cm" draw:caption-point-x="-0.407cm" draw:caption-point-y="32.236cm">
              <dc:creator>Autore sconosciuto</dc:creator>
              <meta:date-string/>
              <text:p>Codice Eurostat: V2200_II</text:p>
            </office:annotation>
            <text:p>Sedano in piena aria <text:s/></text:p>
          </table:table-cell>
          <table:table-cell table:number-columns-repeated="7" table:style-name="ce7" office:value-type="string" calcext:value-type="string">
            <text:p>..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300" calcext:value-type="float">
            <text:p>3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00" calcext:value-type="float">
            <text:p>30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3.768cm" draw:caption-point-x="-0.407cm" draw:caption-point-y="32.765cm">
              <dc:creator>Autore sconosciuto</dc:creator>
              <meta:date-string/>
              <text:p>Codice Eurostat: V3410_II</text:p>
            </office:annotation>
            <text:p>Melanzana in piena aria <text:s/>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660" calcext:value-type="float">
            <text:p>6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60" calcext:value-type="float">
            <text:p>6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780" calcext:value-type="float">
            <text:p>7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780" calcext:value-type="float">
            <text:p>7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" calcext:value-type="float">
            <text:p>2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20" calcext:value-type="float">
            <text:p>52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20" calcext:value-type="float">
            <text:p>52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3.767cm" draw:caption-point-x="-0.407cm" draw:caption-point-y="33.295cm">
              <dc:creator>Autore sconosciuto</dc:creator>
              <meta:date-string/>
              <text:p>Codice Eurostat: V3600_II</text:p>
            </office:annotation>
            <text:p>Peperone in piena aria <text:s/>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840" calcext:value-type="float">
            <text:p>8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40" calcext:value-type="float">
            <text:p>8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050" calcext:value-type="float">
            <text:p>1.0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50" calcext:value-type="float">
            <text:p>1.0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" calcext:value-type="float">
            <text:p>13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730" calcext:value-type="float">
            <text:p>2.73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730" calcext:value-type="float">
            <text:p>2.73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3.767cm" draw:caption-point-x="-0.407cm" draw:caption-point-y="33.824cm">
              <dc:creator>Autore sconosciuto</dc:creator>
              <meta:date-string/>
              <text:p>Codice Eurostat: V2300_II</text:p>
            </office:annotation>
            <text:p>Lattuga in piena aria <text:s/></text:p>
          </table:table-cell>
          <table:table-cell table:style-name="ce6" office:value-type="float" office:value="50" calcext:value-type="float">
            <text:p>5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1500" calcext:value-type="float">
            <text:p>11.5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1500" calcext:value-type="float">
            <text:p>11.5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0" calcext:value-type="float">
            <text:p>2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4600" calcext:value-type="float">
            <text:p>4.6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600" calcext:value-type="float">
            <text:p>4.6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6" calcext:value-type="float">
            <text:p>16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680" calcext:value-type="float">
            <text:p>3.6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680" calcext:value-type="float">
            <text:p>3.680</text:p>
          </table:table-cell>
          <table:table-cell table:number-columns-repeated="16364"/>
        </table:table-row>
        <table:table-row table:style-name="ro3">
          <table:table-cell table:style-name="ce3" office:value-type="string" calcext:value-type="string">
            <office:annotation draw:style-name="gr2" draw:text-style-name="P1" svg:width="9.788cm" svg:height="1.957cm" svg:x="5.292cm" svg:y="3.768cm" draw:caption-point-x="-0.407cm" draw:caption-point-y="34.353cm">
              <dc:creator>Autore sconosciuto</dc:creator>
              <meta:date-string/>
              <text:p>Codice Eurostat: V3510_II</text:p>
            </office:annotation>
            <text:p>Popone o melone in piena aria <text:s/></text:p>
          </table:table-cell>
          <table:table-cell table:style-name="ce6" office:value-type="float" office:value="77" calcext:value-type="float">
            <text:p>77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6180" calcext:value-type="float">
            <text:p>26.1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6180" calcext:value-type="float">
            <text:p>26.1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77" calcext:value-type="float">
            <text:p>77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7720" calcext:value-type="float">
            <text:p>27.72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7720" calcext:value-type="float">
            <text:p>27.72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74" calcext:value-type="float">
            <text:p>74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6640" calcext:value-type="float">
            <text:p>26.6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6640" calcext:value-type="float">
            <text:p>26.64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4.08cm" draw:caption-point-x="-0.407cm" draw:caption-point-y="34.882cm">
              <dc:creator>Autore sconosciuto</dc:creator>
              <meta:date-string/>
              <text:p>Codice Eurostat: V3420_II</text:p>
            </office:annotation>
            <text:p>Zucchina in piena aria <text:s/></text:p>
          </table:table-cell>
          <table:table-cell table:style-name="ce6" office:value-type="float" office:value="121" calcext:value-type="float">
            <text:p>121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6620" calcext:value-type="float">
            <text:p>26.62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6620" calcext:value-type="float">
            <text:p>26.62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1" calcext:value-type="float">
            <text:p>41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6408" calcext:value-type="float">
            <text:p>6.40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408" calcext:value-type="float">
            <text:p>6.40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8" calcext:value-type="float">
            <text:p>5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9048" calcext:value-type="float">
            <text:p>9.04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9048" calcext:value-type="float">
            <text:p>9.048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4.08cm" draw:caption-point-x="-0.407cm" draw:caption-point-y="35.411cm">
              <dc:creator>Autore sconosciuto</dc:creator>
              <meta:date-string/>
              <text:p>Codice Eurostat: V3520_II</text:p>
            </office:annotation>
            <text:p>Cocomero in piena aria <text:s/></text:p>
          </table:table-cell>
          <table:table-cell table:style-name="ce6" office:value-type="float" office:value="145" calcext:value-type="float">
            <text:p>145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85550" calcext:value-type="float">
            <text:p>85.5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5550" calcext:value-type="float">
            <text:p>85.5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57" calcext:value-type="float">
            <text:p>157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87920" calcext:value-type="float">
            <text:p>87.92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7920" calcext:value-type="float">
            <text:p>87.92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4.08cm" draw:caption-point-x="-0.407cm" draw:caption-point-y="35.94cm">
              <dc:creator>Autore sconosciuto</dc:creator>
              <meta:date-string/>
              <text:p>Codice Eurostat: V4920_II</text:p>
            </office:annotation>
            <text:p>Finocchio in piena aria <text:s/>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400" calcext:value-type="float">
            <text:p>4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00" calcext:value-type="float">
            <text:p>4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00" calcext:value-type="float">
            <text:p>2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00" calcext:value-type="float">
            <text:p>2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" calcext:value-type="float">
            <text:p>1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00" calcext:value-type="float">
            <text:p>2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00" calcext:value-type="float">
            <text:p>200</text:p>
          </table:table-cell>
          <table:table-cell table:number-columns-repeated="16364"/>
        </table:table-row>
        <table:table-row table:style-name="ro3">
          <table:table-cell table:style-name="ce3" office:value-type="string" calcext:value-type="string">
            <office:annotation draw:style-name="gr2" draw:text-style-name="P1" svg:width="9.788cm" svg:height="1.957cm" svg:x="5.292cm" svg:y="4.079cm" draw:caption-point-x="-0.407cm" draw:caption-point-y="36.47cm">
              <dc:creator>Autore sconosciuto</dc:creator>
              <meta:date-string/>
              <text:p>Codice Eurostat: V2400_II</text:p>
            </office:annotation>
            <text:p>Indivia (riccia e scarola) in piena aria <text:s/></text:p>
          </table:table-cell>
          <table:table-cell table:style-name="ce6" office:value-type="float" office:value="25" calcext:value-type="float">
            <text:p>25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7250" calcext:value-type="float">
            <text:p>7.2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7250" calcext:value-type="float">
            <text:p>7.2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2" calcext:value-type="float">
            <text:p>82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3780" calcext:value-type="float">
            <text:p>23.7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3780" calcext:value-type="float">
            <text:p>23.7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5" calcext:value-type="float">
            <text:p>8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4650" calcext:value-type="float">
            <text:p>24.6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4650" calcext:value-type="float">
            <text:p>24.65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4.392cm" draw:caption-point-x="-0.407cm" draw:caption-point-y="36.999cm">
              <dc:creator>Autore sconosciuto</dc:creator>
              <meta:date-string/>
              <text:p>Codice Eurostat: V2500_II</text:p>
            </office:annotation>
            <text:p>Spinacio in piena aria <text:s/>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600" calcext:value-type="float">
            <text:p>6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00" calcext:value-type="float">
            <text:p>6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4" calcext:value-type="float">
            <text:p>14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800" calcext:value-type="float">
            <text:p>2.8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800" calcext:value-type="float">
            <text:p>2.80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4.392cm" draw:caption-point-x="-0.407cm" draw:caption-point-y="37.528cm">
              <dc:creator>Autore sconosciuto</dc:creator>
              <meta:date-string/>
              <text:p>Codice Eurostat: V2900_III</text:p>
            </office:annotation>
            <text:p>Bietola da costa in piena aria <text:s/>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500" calcext:value-type="float">
            <text:p>2.5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500" calcext:value-type="float">
            <text:p>2.5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750" calcext:value-type="float">
            <text:p>7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750" calcext:value-type="float">
            <text:p>75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text:p>Zucca <text:s/></text:p>
          </table:table-cell>
          <table:table-cell table:number-columns-repeated="7" table:style-name="ce7" office:value-type="string" calcext:value-type="string">
            <text:p>..</text:p>
          </table:table-cell>
          <table:table-cell table:style-name="ce6" office:value-type="float" office:value="126" calcext:value-type="float">
            <text:p>126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37742" calcext:value-type="float">
            <text:p>37.742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7742" calcext:value-type="float">
            <text:p>37.742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8" calcext:value-type="float">
            <text:p>10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2400" calcext:value-type="float">
            <text:p>32.4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2400" calcext:value-type="float">
            <text:p>32.40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4.392cm" draw:caption-point-x="-0.407cm" draw:caption-point-y="38.586cm">
              <dc:creator>Autore sconosciuto</dc:creator>
              <meta:date-string/>
              <text:p>Codice Eurostat: V4600</text:p>
            </office:annotation>
            <text:p>Aglio <text:s/>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90" calcext:value-type="float">
            <text:p>9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90" calcext:value-type="float">
            <text:p>9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90" calcext:value-type="float">
            <text:p>9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90" calcext:value-type="float">
            <text:p>9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3">
          <table:table-cell table:style-name="ce3" office:value-type="string" calcext:value-type="string">
            <office:annotation draw:style-name="gr2" draw:text-style-name="P1" svg:width="9.788cm" svg:height="1.957cm" svg:x="5.292cm" svg:y="4.393cm" draw:caption-point-x="-0.407cm" draw:caption-point-y="39.115cm">
              <dc:creator>Autore sconosciuto</dc:creator>
              <meta:date-string/>
              <text:p>Codice Eurostat: V2710_II</text:p>
            </office:annotation>
            <text:p>Cicoria o radicchio per consumo fresco in piena aria <text:s/></text:p>
          </table:table-cell>
          <table:table-cell table:style-name="ce6" office:value-type="float" office:value="27" calcext:value-type="float">
            <text:p>27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6210" calcext:value-type="float">
            <text:p>6.21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210" calcext:value-type="float">
            <text:p>6.21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7" calcext:value-type="float">
            <text:p>27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6210" calcext:value-type="float">
            <text:p>6.21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210" calcext:value-type="float">
            <text:p>6.21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3" calcext:value-type="float">
            <text:p>23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290" calcext:value-type="float">
            <text:p>5.29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290" calcext:value-type="float">
            <text:p>5.290</text:p>
          </table:table-cell>
          <table:table-cell table:number-columns-repeated="16364"/>
        </table:table-row>
        <table:table-row table:style-name="ro3">
          <table:table-cell table:style-name="ce3" office:value-type="string" calcext:value-type="string">
            <office:annotation draw:style-name="gr2" draw:text-style-name="P1" svg:width="9.788cm" svg:height="1.957cm" svg:x="5.292cm" svg:y="4.704cm" draw:caption-point-x="-0.407cm" draw:caption-point-y="39.645cm">
              <dc:creator>Autore sconosciuto</dc:creator>
              <meta:date-string/>
              <text:p>Codice Eurostat: V2900_IV</text:p>
            </office:annotation>
            <text:p>Altre verdure a foglia o a stelo diverse dalla bietola da costa <text:s/></text:p>
          </table:table-cell>
          <table:table-cell table:number-columns-repeated="7" table:style-name="ce7" office:value-type="string" calcext:value-type="string">
            <text:p>..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750" calcext:value-type="float">
            <text:p>7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750" calcext:value-type="float">
            <text:p>75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3">
          <table:table-cell table:style-name="ce3" office:value-type="string" calcext:value-type="string">
            <office:annotation draw:style-name="gr2" draw:text-style-name="P1" svg:width="9.788cm" svg:height="1.957cm" svg:x="5.292cm" svg:y="5.016cm" draw:caption-point-x="-0.407cm" draw:caption-point-y="40.174cm">
              <dc:creator>Autore sconosciuto</dc:creator>
              <meta:date-string/>
              <text:p>Codice Eurostat: V3110</text:p>
            </office:annotation>
            <text:p>Pomodoro da consumo fresco o da mensa <text:s/>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750" calcext:value-type="float">
            <text:p>1.7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750" calcext:value-type="float">
            <text:p>1.7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1" calcext:value-type="float">
            <text:p>11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3960" calcext:value-type="float">
            <text:p>3.9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960" calcext:value-type="float">
            <text:p>3.9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" calcext:value-type="float">
            <text:p>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800" calcext:value-type="float">
            <text:p>1.8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800" calcext:value-type="float">
            <text:p>1.800</text:p>
          </table:table-cell>
          <table:table-cell table:number-columns-repeated="16364"/>
        </table:table-row>
        <table:table-row table:style-name="ro3">
          <table:table-cell table:style-name="ce3" office:value-type="string" calcext:value-type="string">
            <office:annotation draw:style-name="gr2" draw:text-style-name="P1" svg:width="9.788cm" svg:height="1.957cm" svg:x="5.292cm" svg:y="5.329cm" draw:caption-point-x="-0.407cm" draw:caption-point-y="40.703cm">
              <dc:creator>Autore sconosciuto</dc:creator>
              <meta:date-string/>
              <text:p>Codice Eurostat: V3120</text:p>
            </office:annotation>
            <text:p>Pomodoro da trasformazione in piena aria <text:s/></text:p>
          </table:table-cell>
          <table:table-cell table:style-name="ce6" office:value-type="float" office:value="2280" calcext:value-type="float">
            <text:p>2.28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418160" calcext:value-type="float">
            <text:p>1.418.1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418160" calcext:value-type="float">
            <text:p>1.418.1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810" calcext:value-type="float">
            <text:p>2.81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882700" calcext:value-type="float">
            <text:p>1.882.7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882700" calcext:value-type="float">
            <text:p>1.882.7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125" calcext:value-type="float">
            <text:p>3.12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093750" calcext:value-type="float">
            <text:p>2.093.7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093750" calcext:value-type="float">
            <text:p>2.093.75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5.641cm" draw:caption-point-x="-0.407cm" draw:caption-point-y="41.232cm">
              <dc:creator>Autore sconosciuto</dc:creator>
              <meta:date-string/>
              <text:p>Codice Eurostat: V4100_I</text:p>
            </office:annotation>
            <text:p>Carota in serra <text:s/>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0" calcext:value-type="float">
            <text:p>2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0" calcext:value-type="float">
            <text:p>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0" calcext:value-type="float">
            <text:p>6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20" calcext:value-type="float">
            <text:p>2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0" calcext:value-type="float">
            <text:p>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0" calcext:value-type="float">
            <text:p>6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5.641cm" draw:caption-point-x="-0.407cm" draw:caption-point-y="41.761cm">
              <dc:creator>Autore sconosciuto</dc:creator>
              <meta:date-string/>
              <text:p>Codice Eurostat: V2300S</text:p>
            </office:annotation>
            <text:p>Lattuga in serra <text:s/>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621" calcext:value-type="float">
            <text:p>2.621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553" calcext:value-type="float">
            <text:p>6.553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553" calcext:value-type="float">
            <text:p>6.553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929" calcext:value-type="float">
            <text:p>1.929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823" calcext:value-type="float">
            <text:p>4.823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823" calcext:value-type="float">
            <text:p>4.823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5.641cm" draw:caption-point-x="-0.407cm" draw:caption-point-y="42.29cm">
              <dc:creator>Autore sconosciuto</dc:creator>
              <meta:date-string/>
              <text:p>Codice Eurostat: V3510_I</text:p>
            </office:annotation>
            <text:p>Popone o melone in serra <text:s/>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00" calcext:value-type="float">
            <text:p>4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00" calcext:value-type="float">
            <text:p>1.3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00" calcext:value-type="float">
            <text:p>1.30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400" calcext:value-type="float">
            <text:p>4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00" calcext:value-type="float">
            <text:p>1.3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00" calcext:value-type="float">
            <text:p>1.30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5.641cm" draw:caption-point-x="-0.407cm" draw:caption-point-y="42.82cm">
              <dc:creator>Autore sconosciuto</dc:creator>
              <meta:date-string/>
              <text:p>Codice Eurostat: V3520_I</text:p>
            </office:annotation>
            <text:p>Cocomero in serra <text:s/>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00" calcext:value-type="float">
            <text:p>3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50" calcext:value-type="float">
            <text:p>1.3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50" calcext:value-type="float">
            <text:p>1.35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300" calcext:value-type="float">
            <text:p>3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50" calcext:value-type="float">
            <text:p>1.3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50" calcext:value-type="float">
            <text:p>1.35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5.641cm" draw:caption-point-x="-0.407cm" draw:caption-point-y="43.349cm">
              <dc:creator>Autore sconosciuto</dc:creator>
              <meta:date-string/>
              <text:p>Codice Eurostat: V4920_I</text:p>
            </office:annotation>
            <text:p>Finocchio in serra <text:s/>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65" calcext:value-type="float">
            <text:p>6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0" calcext:value-type="float">
            <text:p>13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0" calcext:value-type="float">
            <text:p>13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65" calcext:value-type="float">
            <text:p>6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0" calcext:value-type="float">
            <text:p>13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0" calcext:value-type="float">
            <text:p>13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5.641cm" draw:caption-point-x="-0.407cm" draw:caption-point-y="43.878cm">
              <dc:creator>Autore sconosciuto</dc:creator>
              <meta:date-string/>
              <text:p>Codice Eurostat: V2500_I</text:p>
            </office:annotation>
            <text:p>Spinacio in serra <text:s/>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717" calcext:value-type="float">
            <text:p>717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434" calcext:value-type="float">
            <text:p>1.434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434" calcext:value-type="float">
            <text:p>1.434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700" calcext:value-type="float">
            <text:p>7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400" calcext:value-type="float">
            <text:p>1.4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400" calcext:value-type="float">
            <text:p>1.40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3">
          <table:table-cell table:style-name="ce3" office:value-type="string" calcext:value-type="string">
            <office:annotation draw:style-name="gr2" draw:text-style-name="P1" svg:width="9.788cm" svg:height="1.957cm" svg:x="5.292cm" svg:y="5.641cm" draw:caption-point-x="-0.407cm" draw:caption-point-y="44.407cm">
              <dc:creator>Autore sconosciuto</dc:creator>
              <meta:date-string/>
              <text:p>Codice Eurostat: V9000</text:p>
            </office:annotation>
            <text:p>Altri ortaggi (in serra e non) nca <text:s/>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6250" calcext:value-type="float">
            <text:p>16.2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6925" calcext:value-type="float">
            <text:p>46.92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6925" calcext:value-type="float">
            <text:p>46.925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14140" calcext:value-type="float">
            <text:p>14.1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0350" calcext:value-type="float">
            <text:p>40.3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0350" calcext:value-type="float">
            <text:p>40.35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5.953cm" draw:caption-point-x="-0.407cm" draw:caption-point-y="44.936cm">
              <dc:creator>Autore sconosciuto</dc:creator>
              <meta:date-string/>
              <text:p>Codice Eurostat: V3100S</text:p>
            </office:annotation>
            <text:p>Pomodoro in serra <text:s/>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0" calcext:value-type="float">
            <text:p>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00" calcext:value-type="float">
            <text:p>3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00" calcext:value-type="float">
            <text:p>30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50" calcext:value-type="float">
            <text:p>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00" calcext:value-type="float">
            <text:p>3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00" calcext:value-type="float">
            <text:p>30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3">
          <table:table-cell table:style-name="ce3" office:value-type="string" calcext:value-type="string">
            <office:annotation draw:style-name="gr2" draw:text-style-name="P1" svg:width="9.788cm" svg:height="1.957cm" svg:x="5.292cm" svg:y="5.954cm" draw:caption-point-x="-0.407cm" draw:caption-point-y="45.465cm">
              <dc:creator>Autore sconosciuto</dc:creator>
              <meta:date-string/>
              <text:p>Codice Eurostat: V3110_I</text:p>
            </office:annotation>
            <text:p>Pomodoro da consumo fresco in serra <text:s/>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0" calcext:value-type="float">
            <text:p>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00" calcext:value-type="float">
            <text:p>3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00" calcext:value-type="float">
            <text:p>30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50" calcext:value-type="float">
            <text:p>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00" calcext:value-type="float">
            <text:p>3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00" calcext:value-type="float">
            <text:p>30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6.265cm" draw:caption-point-x="-0.407cm" draw:caption-point-y="45.995cm">
              <dc:creator>Autore sconosciuto</dc:creator>
              <meta:date-string/>
              <text:p>Codice Eurostat: S0000_II</text:p>
            </office:annotation>
            <text:p>Fragola in piena aria <text:s/>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480" calcext:value-type="float">
            <text:p>4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80" calcext:value-type="float">
            <text:p>4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480" calcext:value-type="float">
            <text:p>4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80" calcext:value-type="float">
            <text:p>4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" calcext:value-type="float">
            <text:p>3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80" calcext:value-type="float">
            <text:p>4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80" calcext:value-type="float">
            <text:p>48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6.265cm" draw:caption-point-x="-0.407cm" draw:caption-point-y="46.524cm">
              <dc:creator>Autore sconosciuto</dc:creator>
              <meta:date-string/>
              <text:p>Codice Eurostat: S0000S</text:p>
            </office:annotation>
            <text:p>Fragola in serra <text:s/>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8" calcext:value-type="float">
            <text:p>1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4" calcext:value-type="float">
            <text:p>54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4" calcext:value-type="float">
            <text:p>54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40" calcext:value-type="float">
            <text:p>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20" calcext:value-type="float">
            <text:p>12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20" calcext:value-type="float">
            <text:p>12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6.265cm" draw:caption-point-x="-0.407cm" draw:caption-point-y="47.053cm">
              <dc:creator>Autore sconosciuto</dc:creator>
              <meta:date-string/>
              <text:p>Codice Eurostat: F1110</text:p>
            </office:annotation>
            <text:p>Mela <text:s/></text:p>
          </table:table-cell>
          <table:table-cell table:style-name="ce6" office:value-type="float" office:value="12" calcext:value-type="float">
            <text:p>12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2640" calcext:value-type="float">
            <text:p>2.6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640" calcext:value-type="float">
            <text:p>2.6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" calcext:value-type="float">
            <text:p>13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3000" calcext:value-type="float">
            <text:p>3.0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000" calcext:value-type="float">
            <text:p>3.0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3000" calcext:value-type="float">
            <text:p>3.0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000" calcext:value-type="float">
            <text:p>3.00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6.265cm" draw:caption-point-x="-0.407cm" draw:caption-point-y="47.582cm">
              <dc:creator>Autore sconosciuto</dc:creator>
              <meta:date-string/>
              <text:p>Codice Eurostat: F1111</text:p>
            </office:annotation>
            <text:p>Mele per il consumo fresco <text:s/></text:p>
          </table:table-cell>
          <table:table-cell table:style-name="ce6" office:value-type="float" office:value="12" calcext:value-type="float">
            <text:p>12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2640" calcext:value-type="float">
            <text:p>2.6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640" calcext:value-type="float">
            <text:p>2.6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" calcext:value-type="float">
            <text:p>13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3000" calcext:value-type="float">
            <text:p>3.0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000" calcext:value-type="float">
            <text:p>3.0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3000" calcext:value-type="float">
            <text:p>3.0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000" calcext:value-type="float">
            <text:p>3.00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6.266cm" draw:caption-point-x="-0.407cm" draw:caption-point-y="48.111cm">
              <dc:creator>Autore sconosciuto</dc:creator>
              <meta:date-string/>
              <text:p>Codice Eurostat: F1120</text:p>
            </office:annotation>
            <text:p>Pera <text:s/></text:p>
          </table:table-cell>
          <table:table-cell table:style-name="ce6" office:value-type="float" office:value="26" calcext:value-type="float">
            <text:p>26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6" calcext:value-type="float">
            <text:p>26</text:p>
          </table:table-cell>
          <table:table-cell table:style-name="ce6" office:value-type="float" office:value="4680" calcext:value-type="float">
            <text:p>4.6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680" calcext:value-type="float">
            <text:p>4.6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4" calcext:value-type="float">
            <text:p>24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3" calcext:value-type="float">
            <text:p>23</text:p>
          </table:table-cell>
          <table:table-cell table:style-name="ce6" office:value-type="float" office:value="4600" calcext:value-type="float">
            <text:p>4.6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600" calcext:value-type="float">
            <text:p>4.6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23" calcext:value-type="float">
            <text:p>23</text:p>
          </table:table-cell>
          <table:table-cell table:style-name="ce6" office:value-type="float" office:value="4600" calcext:value-type="float">
            <text:p>4.6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600" calcext:value-type="float">
            <text:p>4.60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6.266cm" draw:caption-point-x="-0.407cm" draw:caption-point-y="48.64cm">
              <dc:creator>Autore sconosciuto</dc:creator>
              <meta:date-string/>
              <text:p>Codice Eurostat: F1121</text:p>
            </office:annotation>
            <text:p>Pere per il consumo fresco <text:s/></text:p>
          </table:table-cell>
          <table:table-cell table:style-name="ce6" office:value-type="float" office:value="21" calcext:value-type="float">
            <text:p>21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3780" calcext:value-type="float">
            <text:p>3.7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780" calcext:value-type="float">
            <text:p>3.7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2" calcext:value-type="float">
            <text:p>22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4200" calcext:value-type="float">
            <text:p>4.2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200" calcext:value-type="float">
            <text:p>4.2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4200" calcext:value-type="float">
            <text:p>4.2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200" calcext:value-type="float">
            <text:p>4.200</text:p>
          </table:table-cell>
          <table:table-cell table:number-columns-repeated="16364"/>
        </table:table-row>
        <table:table-row table:style-name="ro3">
          <table:table-cell table:style-name="ce3" office:value-type="string" calcext:value-type="string">
            <office:annotation draw:style-name="gr2" draw:text-style-name="P1" svg:width="9.788cm" svg:height="1.957cm" svg:x="5.292cm" svg:y="6.265cm" draw:caption-point-x="-0.407cm" draw:caption-point-y="49.17cm">
              <dc:creator>Autore sconosciuto</dc:creator>
              <meta:date-string/>
              <text:p>Codice Eurostat: F1122</text:p>
            </office:annotation>
            <text:p>Pere destinate alla trasformazione <text:s/></text:p>
          </table:table-cell>
          <table:table-cell table:style-name="ce6" office:value-type="float" office:value="5" calcext:value-type="float">
            <text:p>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900" calcext:value-type="float">
            <text:p>9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900" calcext:value-type="float">
            <text:p>9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" calcext:value-type="float">
            <text:p>2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00" calcext:value-type="float">
            <text:p>4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00" calcext:value-type="float">
            <text:p>400</text:p>
          </table:table-cell>
          <table:table-cell table:style-name="ce7" office:value-type="string" calcext:value-type="string">
            <text:p>..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400" calcext:value-type="float">
            <text:p>4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00" calcext:value-type="float">
            <text:p>40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6.577cm" draw:caption-point-x="-0.407cm" draw:caption-point-y="49.699cm">
              <dc:creator>Autore sconosciuto</dc:creator>
              <meta:date-string/>
              <text:p>Codice Eurostat: F1210</text:p>
            </office:annotation>
            <text:p>Pesca <text:s/></text:p>
          </table:table-cell>
          <table:table-cell table:style-name="ce6" office:value-type="float" office:value="13" calcext:value-type="float">
            <text:p>13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000" calcext:value-type="float">
            <text:p>1.0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00" calcext:value-type="float">
            <text:p>1.0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4" calcext:value-type="float">
            <text:p>14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200" calcext:value-type="float">
            <text:p>1.2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200" calcext:value-type="float">
            <text:p>1.2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200" calcext:value-type="float">
            <text:p>1.2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200" calcext:value-type="float">
            <text:p>1.20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6.577cm" draw:caption-point-x="-0.407cm" draw:caption-point-y="50.228cm">
              <dc:creator>Autore sconosciuto</dc:creator>
              <meta:date-string/>
              <text:p>Codice Eurostat: F1211</text:p>
            </office:annotation>
            <text:p>Pesche destinate a consumo <text:s/></text:p>
          </table:table-cell>
          <table:table-cell table:style-name="ce6" office:value-type="float" office:value="11" calcext:value-type="float">
            <text:p>11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800" calcext:value-type="float">
            <text:p>8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00" calcext:value-type="float">
            <text:p>8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2" calcext:value-type="float">
            <text:p>12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960" calcext:value-type="float">
            <text:p>9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960" calcext:value-type="float">
            <text:p>9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960" calcext:value-type="float">
            <text:p>9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960" calcext:value-type="float">
            <text:p>960</text:p>
          </table:table-cell>
          <table:table-cell table:number-columns-repeated="16364"/>
        </table:table-row>
        <table:table-row table:style-name="ro3">
          <table:table-cell table:style-name="ce3" office:value-type="string" calcext:value-type="string">
            <office:annotation draw:style-name="gr2" draw:text-style-name="P1" svg:width="9.788cm" svg:height="1.957cm" svg:x="5.292cm" svg:y="6.578cm" draw:caption-point-x="-0.407cm" draw:caption-point-y="50.757cm">
              <dc:creator>Autore sconosciuto</dc:creator>
              <meta:date-string/>
              <text:p>Codice Eurostat: F1212</text:p>
            </office:annotation>
            <text:p>Pesche destinate alla trasformazione <text:s/></text:p>
          </table:table-cell>
          <table:table-cell table:style-name="ce6" office:value-type="float" office:value="2" calcext:value-type="float">
            <text:p>2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200" calcext:value-type="float">
            <text:p>2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00" calcext:value-type="float">
            <text:p>2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" calcext:value-type="float">
            <text:p>2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240" calcext:value-type="float">
            <text:p>2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40" calcext:value-type="float">
            <text:p>240</text:p>
          </table:table-cell>
          <table:table-cell table:style-name="ce7" office:value-type="string" calcext:value-type="string">
            <text:p>..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240" calcext:value-type="float">
            <text:p>24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40" calcext:value-type="float">
            <text:p>24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6.89cm" draw:caption-point-x="-0.407cm" draw:caption-point-y="51.286cm">
              <dc:creator>Autore sconosciuto</dc:creator>
              <meta:date-string/>
              <text:p>Codice Eurostat: F1230</text:p>
            </office:annotation>
            <text:p>Albicocca <text:s/></text:p>
          </table:table-cell>
          <table:table-cell table:style-name="ce6" office:value-type="float" office:value="4" calcext:value-type="float">
            <text:p>4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60" calcext:value-type="float">
            <text:p>3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60" calcext:value-type="float">
            <text:p>3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" calcext:value-type="float">
            <text:p>2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80" calcext:value-type="float">
            <text:p>1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80" calcext:value-type="float">
            <text:p>180</text:p>
          </table:table-cell>
          <table:table-cell table:style-name="ce7" office:value-type="string" calcext:value-type="string">
            <text:p>..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80" calcext:value-type="float">
            <text:p>1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80" calcext:value-type="float">
            <text:p>18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6.89cm" draw:caption-point-x="-0.407cm" draw:caption-point-y="51.815cm">
              <dc:creator>Autore sconosciuto</dc:creator>
              <meta:date-string/>
              <text:p>Codice Eurostat: F1240</text:p>
            </office:annotation>
            <text:p>Ciliegia in complesso <text:s/></text:p>
          </table:table-cell>
          <table:table-cell table:style-name="ce6" office:value-type="float" office:value="4" calcext:value-type="float">
            <text:p>4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60" calcext:value-type="float">
            <text:p>3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60" calcext:value-type="float">
            <text:p>3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" calcext:value-type="float">
            <text:p>4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80" calcext:value-type="float">
            <text:p>3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80" calcext:value-type="float">
            <text:p>38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6.889cm" draw:caption-point-x="-0.407cm" draw:caption-point-y="52.345cm">
              <dc:creator>Autore sconosciuto</dc:creator>
              <meta:date-string/>
              <text:p>Codice Eurostat: F1242</text:p>
            </office:annotation>
            <text:p>Ciliegie dolci <text:s/></text:p>
          </table:table-cell>
          <table:table-cell table:style-name="ce6" office:value-type="float" office:value="4" calcext:value-type="float">
            <text:p>4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60" calcext:value-type="float">
            <text:p>3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60" calcext:value-type="float">
            <text:p>3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" calcext:value-type="float">
            <text:p>4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80" calcext:value-type="float">
            <text:p>3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80" calcext:value-type="float">
            <text:p>380</text:p>
          </table:table-cell>
          <table:table-cell table:style-name="ce7" office:value-type="string" calcext:value-type="string">
            <text:p>..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380" calcext:value-type="float">
            <text:p>38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80" calcext:value-type="float">
            <text:p>38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6.89cm" draw:caption-point-x="-0.407cm" draw:caption-point-y="52.874cm">
              <dc:creator>Autore sconosciuto</dc:creator>
              <meta:date-string/>
              <text:p>Codice Eurostat: F1250</text:p>
            </office:annotation>
            <text:p>Susina/prugna <text:s/></text:p>
          </table:table-cell>
          <table:table-cell table:style-name="ce6" office:value-type="float" office:value="3" calcext:value-type="float">
            <text:p>3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360" calcext:value-type="float">
            <text:p>3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60" calcext:value-type="float">
            <text:p>3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" calcext:value-type="float">
            <text:p>3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360" calcext:value-type="float">
            <text:p>3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60" calcext:value-type="float">
            <text:p>360</text:p>
          </table:table-cell>
          <table:table-cell table:style-name="ce7" office:value-type="string" calcext:value-type="string">
            <text:p>..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360" calcext:value-type="float">
            <text:p>3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60" calcext:value-type="float">
            <text:p>36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6.89cm" draw:caption-point-x="-0.407cm" draw:caption-point-y="53.403cm">
              <dc:creator>Autore sconosciuto</dc:creator>
              <meta:date-string/>
              <text:p>Codice Eurostat: F2200</text:p>
            </office:annotation>
            <text:p>Kiwi <text:s/></text:p>
          </table:table-cell>
          <table:table-cell table:style-name="ce6" office:value-type="float" office:value="56" calcext:value-type="float">
            <text:p>56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6" calcext:value-type="float">
            <text:p>56</text:p>
          </table:table-cell>
          <table:table-cell table:style-name="ce6" office:value-type="float" office:value="12320" calcext:value-type="float">
            <text:p>12.32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2320" calcext:value-type="float">
            <text:p>12.32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6" calcext:value-type="float">
            <text:p>56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56" calcext:value-type="float">
            <text:p>56</text:p>
          </table:table-cell>
          <table:table-cell table:style-name="ce6" office:value-type="float" office:value="12320" calcext:value-type="float">
            <text:p>12.32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2320" calcext:value-type="float">
            <text:p>12.320</text:p>
          </table:table-cell>
          <table:table-cell table:style-name="ce7" office:value-type="string" calcext:value-type="string">
            <text:p>..</text:p>
          </table:table-cell>
          <table:table-cell table:number-columns-repeated="2" table:style-name="ce6" office:value-type="float" office:value="56" calcext:value-type="float">
            <text:p>56</text:p>
          </table:table-cell>
          <table:table-cell table:style-name="ce6" office:value-type="float" office:value="12320" calcext:value-type="float">
            <text:p>12.32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2320" calcext:value-type="float">
            <text:p>12.320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6.89cm" draw:caption-point-x="-0.407cm" draw:caption-point-y="53.932cm">
              <dc:creator>Autore sconosciuto</dc:creator>
              <meta:date-string/>
              <text:p>Codice Eurostat: F3110</text:p>
            </office:annotation>
            <text:p>Ribes nero <text:s/></text:p>
          </table:table-cell>
          <table:table-cell table:style-name="ce6" office:value-type="float" office:value="1" calcext:value-type="float">
            <text:p>1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5" calcext:value-type="float">
            <text:p>2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5" calcext:value-type="float">
            <text:p>25</text:p>
          </table:table-cell>
          <table:table-cell table:number-columns-repeated="13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6.89cm" draw:caption-point-x="-0.407cm" draw:caption-point-y="54.461cm">
              <dc:creator>Autore sconosciuto</dc:creator>
              <meta:date-string/>
              <text:p>Codice Eurostat: F3200</text:p>
            </office:annotation>
            <text:p>Lampone <text:s/></text:p>
          </table:table-cell>
          <table:table-cell table:style-name="ce6" office:value-type="float" office:value="1" calcext:value-type="float">
            <text:p>1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2" calcext:value-type="float">
            <text:p>32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2" calcext:value-type="float">
            <text:p>32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" calcext:value-type="float">
            <text:p>1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2" calcext:value-type="float">
            <text:p>32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2" calcext:value-type="float">
            <text:p>32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6.89cm" draw:caption-point-x="-0.407cm" draw:caption-point-y="54.99cm">
              <dc:creator>Autore sconosciuto</dc:creator>
              <meta:date-string/>
              <text:p>Codice Eurostat: F3300</text:p>
            </office:annotation>
            <text:p>Mirtillo <text:s/></text:p>
          </table:table-cell>
          <table:table-cell table:style-name="ce6" office:value-type="float" office:value="1" calcext:value-type="float">
            <text:p>1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0" calcext:value-type="float">
            <text:p>3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0" calcext:value-type="float">
            <text:p>3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" calcext:value-type="float">
            <text:p>1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0" calcext:value-type="float">
            <text:p>3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0" calcext:value-type="float">
            <text:p>3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6.889cm" draw:caption-point-x="-0.407cm" draw:caption-point-y="55.52cm">
              <dc:creator>Autore sconosciuto</dc:creator>
              <meta:date-string/>
              <text:p>Codice Eurostat: F3100</text:p>
            </office:annotation>
            <text:p>Ribes <text:s/></text:p>
          </table:table-cell>
          <table:table-cell table:style-name="ce6" office:value-type="float" office:value="1" calcext:value-type="float">
            <text:p>1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5" calcext:value-type="float">
            <text:p>2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5" calcext:value-type="float">
            <text:p>25</text:p>
          </table:table-cell>
          <table:table-cell table:number-columns-repeated="13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6.89cm" draw:caption-point-x="-0.407cm" draw:caption-point-y="56.049cm">
              <dc:creator>Autore sconosciuto</dc:creator>
              <meta:date-string/>
              <text:p>Codice Eurostat: F3900_II</text:p>
            </office:annotation>
            <text:p>Altre bacche diverse da sorbo <text:s/></text:p>
          </table:table-cell>
          <table:table-cell table:style-name="ce6" office:value-type="float" office:value="3" calcext:value-type="float">
            <text:p>3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90" calcext:value-type="float">
            <text:p>9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90" calcext:value-type="float">
            <text:p>9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" calcext:value-type="float">
            <text:p>3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35" calcext:value-type="float">
            <text:p>135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35" calcext:value-type="float">
            <text:p>135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6.89cm" draw:caption-point-x="-0.407cm" draw:caption-point-y="56.578cm">
              <dc:creator>Autore sconosciuto</dc:creator>
              <meta:date-string/>
              <text:p>Codice Eurostat: F4200</text:p>
            </office:annotation>
            <text:p>Nocciola <text:s/></text:p>
          </table:table-cell>
          <table:table-cell table:style-name="ce6" office:value-type="float" office:value="7" calcext:value-type="float">
            <text:p>7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8" calcext:value-type="float">
            <text:p>1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8" calcext:value-type="float">
            <text:p>1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" calcext:value-type="float">
            <text:p>3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8" calcext:value-type="float">
            <text:p>1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8" calcext:value-type="float">
            <text:p>18</text:p>
          </table:table-cell>
          <table:table-cell table:style-name="ce7" office:value-type="string" calcext:value-type="string">
            <text:p>..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18" calcext:value-type="float">
            <text:p>1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8" calcext:value-type="float">
            <text:p>18</text:p>
          </table:table-cell>
          <table:table-cell table:number-columns-repeated="16364"/>
        </table:table-row>
        <table:table-row table:style-name="ro3">
          <table:table-cell table:style-name="ce3" office:value-type="string" calcext:value-type="string">
            <office:annotation draw:style-name="gr2" draw:text-style-name="P1" svg:width="9.788cm" svg:height="1.957cm" svg:x="5.292cm" svg:y="6.89cm" draw:caption-point-x="-0.407cm" draw:caption-point-y="57.107cm">
              <dc:creator>Autore sconosciuto</dc:creator>
              <meta:date-string/>
              <text:p>Codice Eurostat: J0000</text:p>
            </office:annotation>
            <text:p>Foraggere permanenti - prati permanenti e pascoli <text:s/></text:p>
          </table:table-cell>
          <table:table-cell table:style-name="ce6" office:value-type="float" office:value="10160" calcext:value-type="float">
            <text:p>10.16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160" calcext:value-type="float">
            <text:p>10.16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4330300" calcext:value-type="float">
            <text:p>4.330.3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210" calcext:value-type="float">
            <text:p>10.21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210" calcext:value-type="float">
            <text:p>10.21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4553800" calcext:value-type="float">
            <text:p>4.553.800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7.202cm" draw:caption-point-x="-0.407cm" draw:caption-point-y="57.636cm">
              <dc:creator>Autore sconosciuto</dc:creator>
              <meta:date-string/>
              <text:p>Codice Eurostat: J2100</text:p>
            </office:annotation>
            <text:p>Altri pascoli <text:s/></text:p>
          </table:table-cell>
          <table:table-cell table:style-name="ce6" office:value-type="float" office:value="110" calcext:value-type="float">
            <text:p>11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10" calcext:value-type="float">
            <text:p>11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8800" calcext:value-type="float">
            <text:p>8.800</text:p>
          </table:table-cell>
          <table:table-cell table:style-name="ce6" office:value-type="float" office:value="140.8" calcext:value-type="float">
            <text:p>141</text:p>
          </table:table-cell>
          <table:table-cell table:style-name="ce6" office:value-type="float" office:value="110" calcext:value-type="float">
            <text:p>11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10" calcext:value-type="float">
            <text:p>11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8800" calcext:value-type="float">
            <text:p>8.800</text:p>
          </table:table-cell>
          <table:table-cell table:style-name="ce6" office:value-type="float" office:value="140.8" calcext:value-type="float">
            <text:p>141</text:p>
          </table:table-cell>
          <table:table-cell table:number-columns-repeated="5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7.202cm" draw:caption-point-x="-0.407cm" draw:caption-point-y="58.165cm">
              <dc:creator>Autore sconosciuto</dc:creator>
              <meta:date-string/>
              <text:p>Codice Eurostat: J1000</text:p>
            </office:annotation>
            <text:p>Prati permanenti <text:s/></text:p>
          </table:table-cell>
          <table:table-cell table:style-name="ce6" office:value-type="float" office:value="10050" calcext:value-type="float">
            <text:p>10.05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050" calcext:value-type="float">
            <text:p>10.05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4321500" calcext:value-type="float">
            <text:p>4.321.500</text:p>
          </table:table-cell>
          <table:table-cell table:style-name="ce6" office:value-type="float" office:value="62229.6" calcext:value-type="float">
            <text:p>62.230</text:p>
          </table:table-cell>
          <table:table-cell table:style-name="ce6" office:value-type="float" office:value="10100" calcext:value-type="float">
            <text:p>10.100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100" calcext:value-type="float">
            <text:p>10.100</text:p>
          </table:table-cell>
          <table:table-cell table:number-columns-repeated="2" table:style-name="ce7" office:value-type="string" calcext:value-type="string">
            <text:p>..</text:p>
          </table:table-cell>
          <table:table-cell table:style-name="ce6" office:value-type="float" office:value="4545000" calcext:value-type="float">
            <text:p>4.545.000</text:p>
          </table:table-cell>
          <table:table-cell table:style-name="ce6" office:value-type="float" office:value="65448" calcext:value-type="float">
            <text:p>65.448</text:p>
          </table:table-cell>
          <table:table-cell table:number-columns-repeated="5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7.202cm" draw:caption-point-x="-0.407cm" draw:caption-point-y="58.695cm">
              <dc:creator>Autore sconosciuto</dc:creator>
              <meta:date-string/>
              <text:p>Codice Eurostat: W1100</text:p>
            </office:annotation>
            <text:p>Uva da vino <text:s/></text:p>
          </table:table-cell>
          <table:table-cell table:style-name="ce6" office:value-type="float" office:value="26" calcext:value-type="float">
            <text:p>26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1008" calcext:value-type="float">
            <text:p>1.00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08" calcext:value-type="float">
            <text:p>1.00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4" calcext:value-type="float">
            <text:p>24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3" calcext:value-type="float">
            <text:p>23</text:p>
          </table:table-cell>
          <table:table-cell table:style-name="ce6" office:value-type="float" office:value="966" calcext:value-type="float">
            <text:p>966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966" calcext:value-type="float">
            <text:p>966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23" calcext:value-type="float">
            <text:p>23</text:p>
          </table:table-cell>
          <table:table-cell table:style-name="ce6" office:value-type="float" office:value="966" calcext:value-type="float">
            <text:p>966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966" calcext:value-type="float">
            <text:p>966</text:p>
          </table:table-cell>
          <table:table-cell table:number-columns-repeated="16364"/>
        </table:table-row>
        <table:table-row table:style-name="ro3">
          <table:table-cell table:style-name="ce3" office:value-type="string" calcext:value-type="string">
            <office:annotation draw:style-name="gr2" draw:text-style-name="P1" svg:width="9.788cm" svg:height="1.957cm" svg:x="5.292cm" svg:y="7.202cm" draw:caption-point-x="-0.407cm" draw:caption-point-y="59.224cm">
              <dc:creator>Autore sconosciuto</dc:creator>
              <meta:date-string/>
              <text:p>Codice Eurostat: W1190</text:p>
            </office:annotation>
            <text:p>Uve per altri vini (escluso dop e igp) <text:s/></text:p>
          </table:table-cell>
          <table:table-cell table:style-name="ce6" office:value-type="float" office:value="26" calcext:value-type="float">
            <text:p>26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1008" calcext:value-type="float">
            <text:p>1.00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1008" calcext:value-type="float">
            <text:p>1.008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4" calcext:value-type="float">
            <text:p>24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23" calcext:value-type="float">
            <text:p>23</text:p>
          </table:table-cell>
          <table:table-cell table:style-name="ce6" office:value-type="float" office:value="966" calcext:value-type="float">
            <text:p>966</text:p>
          </table:table-cell>
          <table:table-cell table:style-name="ce7" office:value-type="string" calcext:value-type="string">
            <text:p>..</text:p>
          </table:table-cell>
          <table:table-cell table:style-name="ce6" office:value-type="float" office:value="966" calcext:value-type="float">
            <text:p>966</text:p>
          </table:table-cell>
          <table:table-cell table:number-columns-repeated="6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7.514cm" draw:caption-point-x="-0.407cm" draw:caption-point-y="59.753cm">
              <dc:creator>Autore sconosciuto</dc:creator>
              <meta:date-string/>
              <text:p>Codice Eurostat: W2000</text:p>
            </office:annotation>
            <text:p>Vino <text:s/></text:p>
          </table:table-cell>
          <table:table-cell table:number-columns-repeated="4" table:style-name="ce7" office:value-type="string" calcext:value-type="string">
            <text:p>..</text:p>
          </table:table-cell>
          <table:table-cell table:style-name="ce6" office:value-type="float" office:value="686" calcext:value-type="float">
            <text:p>686</text:p>
          </table:table-cell>
          <table:table-cell table:number-columns-repeated="6" table:style-name="ce7" office:value-type="string" calcext:value-type="string">
            <text:p>..</text:p>
          </table:table-cell>
          <table:table-cell table:style-name="ce6" office:value-type="float" office:value="667" calcext:value-type="float">
            <text:p>667</text:p>
          </table:table-cell>
          <table:table-cell table:number-columns-repeated="5" table:style-name="ce7" office:value-type="string" calcext:value-type="string">
            <text:p>..</text:p>
          </table:table-cell>
          <table:table-cell table:style-name="ce6" office:value-type="float" office:value="667" calcext:value-type="float">
            <text:p>667</text:p>
          </table:table-cell>
          <table:table-cell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7.514cm" draw:caption-point-x="-0.407cm" draw:caption-point-y="60.282cm">
              <dc:creator>Autore sconosciuto</dc:creator>
              <meta:date-string/>
              <text:p>Codice Eurostat: W2300</text:p>
            </office:annotation>
            <text:p>Vino da tavola <text:s/></text:p>
          </table:table-cell>
          <table:table-cell table:number-columns-repeated="4" table:style-name="ce7" office:value-type="string" calcext:value-type="string">
            <text:p>..</text:p>
          </table:table-cell>
          <table:table-cell table:style-name="ce6" office:value-type="float" office:value="686" calcext:value-type="float">
            <text:p>686</text:p>
          </table:table-cell>
          <table:table-cell table:number-columns-repeated="6" table:style-name="ce7" office:value-type="string" calcext:value-type="string">
            <text:p>..</text:p>
          </table:table-cell>
          <table:table-cell table:style-name="ce6" office:value-type="float" office:value="667" calcext:value-type="float">
            <text:p>667</text:p>
          </table:table-cell>
          <table:table-cell table:number-columns-repeated="7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7.514cm" draw:caption-point-x="-0.407cm" draw:caption-point-y="60.811cm">
              <dc:creator>Autore sconosciuto</dc:creator>
              <meta:date-string/>
              <text:p>Codice Eurostat: W2310</text:p>
            </office:annotation>
            <text:p>Vino bianco da tavola <text:s/></text:p>
          </table:table-cell>
          <table:table-cell table:number-columns-repeated="4" table:style-name="ce7" office:value-type="string" calcext:value-type="string">
            <text:p>..</text:p>
          </table:table-cell>
          <table:table-cell table:style-name="ce6" office:value-type="float" office:value="103" calcext:value-type="float">
            <text:p>103</text:p>
          </table:table-cell>
          <table:table-cell table:number-columns-repeated="6" table:style-name="ce7" office:value-type="string" calcext:value-type="string">
            <text:p>..</text:p>
          </table:table-cell>
          <table:table-cell table:style-name="ce6" office:value-type="float" office:value="100" calcext:value-type="float">
            <text:p>100</text:p>
          </table:table-cell>
          <table:table-cell table:number-columns-repeated="7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7.515cm" draw:caption-point-x="-0.407cm" draw:caption-point-y="61.34cm">
              <dc:creator>Autore sconosciuto</dc:creator>
              <meta:date-string/>
              <text:p>Codice Eurostat: W2320</text:p>
            </office:annotation>
            <text:p>Vino rosso e rosato da tavola <text:s/></text:p>
          </table:table-cell>
          <table:table-cell table:number-columns-repeated="4" table:style-name="ce7" office:value-type="string" calcext:value-type="string">
            <text:p>..</text:p>
          </table:table-cell>
          <table:table-cell table:style-name="ce6" office:value-type="float" office:value="583" calcext:value-type="float">
            <text:p>583</text:p>
          </table:table-cell>
          <table:table-cell table:number-columns-repeated="6" table:style-name="ce7" office:value-type="string" calcext:value-type="string">
            <text:p>..</text:p>
          </table:table-cell>
          <table:table-cell table:style-name="ce6" office:value-type="float" office:value="567" calcext:value-type="float">
            <text:p>567</text:p>
          </table:table-cell>
          <table:table-cell table:number-columns-repeated="7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7.514cm" draw:caption-point-x="-0.407cm" draw:caption-point-y="61.87cm">
              <dc:creator>Autore sconosciuto</dc:creator>
              <meta:date-string/>
              <text:p>Codice Eurostat: O1000</text:p>
            </office:annotation>
            <text:p>Olive da tavola e da olio <text:s/>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6" table:style-name="ce7" office:value-type="string" calcext:value-type="string">
            <text:p>..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6" table:style-name="ce7" office:value-type="string" calcext:value-type="string">
            <text:p>..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4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7.514cm" draw:caption-point-x="-0.407cm" draw:caption-point-y="62.399cm">
              <dc:creator>Autore sconosciuto</dc:creator>
              <meta:date-string/>
              <text:p>Codice Eurostat: O1900</text:p>
            </office:annotation>
            <text:p>Altre olive <text:s/>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6" table:style-name="ce7" office:value-type="string" calcext:value-type="string">
            <text:p>..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11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>
          <table:table-cell table:style-name="ce3" office:value-type="string" calcext:value-type="string">
            <office:annotation draw:style-name="gr2" draw:text-style-name="P1" svg:width="9.788cm" svg:height="1.957cm" svg:x="5.292cm" svg:y="7.514cm" draw:caption-point-x="-0.407cm" draw:caption-point-y="62.928cm">
              <dc:creator>Autore sconosciuto</dc:creator>
              <meta:date-string/>
              <text:p>Codice Eurostat: O1910</text:p>
            </office:annotation>
            <text:p>Olive da olio <text:s/>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6" table:style-name="ce7" office:value-type="string" calcext:value-type="string">
            <text:p>..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11" table:style-name="ce7" office:value-type="string" calcext:value-type="string">
            <text:p>..</text:p>
          </table:table-cell>
          <table:table-cell table:number-columns-repeated="16364"/>
        </table:table-row>
        <table:table-row table:style-name="ro1" table:number-rows-repeated="1048456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5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 Unicode MS" svg:font-family="'Arial Unicode MS'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 Unicode MS" style:font-family-complex="'Arial Unicode M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0" number:min-decimal-places="0" number:min-integer-digits="1" number:grouping="true"/>
    </number:number-style>
    <number:number-style style:name="N113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number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2" style:volatile="true">
      <number:text loext:blank-width-char="-"> € </number:text>
      <number:fill-character> </number:fill-character>
      <number:text loext:blank-width-char="-1">-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7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A_20_ITC4A" style:display-name="PageStyle_A ITC4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7T07:07:14</meta:creation-date>
    <meta:initial-creator>NPOI</meta:initial-creator>
    <meta:generator>LibreOffice/25.2.4.3$Windows_X86_64 LibreOffice_project/33e196637044ead23f5c3226cde09b47731f7e27</meta:generator>
    <dc:date>2026-09-07T09:13:25.314303900</dc:date>
    <meta:editing-duration>PT3M32S</meta:editing-duration>
    <meta:editing-cycles>2</meta:editing-cycles>
    <meta:document-statistic meta:table-count="1" meta:cell-count="2321" meta:object-count="0"/>
    <meta:user-defined meta:name="Generator">NPOI</meta:user-defined>
    <meta:user-defined meta:name="Generator Version">2.7.5</meta:user-defined>
  </office:meta>
</office:document-meta>
</file>